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Basic/Standard/ThisDocument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layout-cache" manifest:media-type="application/binary"/>
  <manifest:file-entry manifest:full-path="Pictures/100002010000007100000149C04AC47C38B0381A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1" svg:font-family="Calibri"/>
    <style:font-face style:name="LegacySanITCBoo" svg:font-family="LegacySanITCBoo"/>
    <style:font-face style:name="Times New Roman" svg:font-family="'Times New Roman'"/>
    <style:font-face style:name="MS Mincho" svg:font-family="'MS Mincho', 'ＭＳ 明朝'" style:font-family-generic="modern"/>
    <style:font-face style:name="Bariol Regular" svg:font-family="'Bariol Regular'" style:font-family-generic="modern" style:font-pitch="variable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egacySanITCBoo1" svg:font-family="LegacySanITCBoo" style:font-family-generic="swiss" style:font-pitch="variable"/>
    <style:font-face style:name="Noto Sans" svg:font-family="'Noto San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Cambria Math" svg:font-family="'Cambria Math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7.754cm" fo:margin-left="-1.251cm" table:align="left" style:writing-mode="lr-tb"/>
    </style:style>
    <style:style style:name="Tabla1.A" style:family="table-column">
      <style:table-column-properties style:column-width="10.252cm"/>
    </style:style>
    <style:style style:name="Tabla1.B" style:family="table-column">
      <style:table-column-properties style:column-width="7.502cm"/>
    </style:style>
    <style:style style:name="Tabla1.1" style:family="table-row">
      <style:table-row-properties fo:keep-together="auto"/>
    </style:style>
    <style:style style:name="Tab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la2" style:family="table">
      <style:table-properties style:width="15.997cm" fo:margin-left="-0.217cm" table:align="left" style:writing-mode="lr-tb"/>
    </style:style>
    <style:style style:name="Tabla2.A" style:family="table-column">
      <style:table-column-properties style:column-width="2.942cm"/>
    </style:style>
    <style:style style:name="Tabla2.B" style:family="table-column">
      <style:table-column-properties style:column-width="3.341cm"/>
    </style:style>
    <style:style style:name="Tabla2.C" style:family="table-column">
      <style:table-column-properties style:column-width="3.037cm"/>
    </style:style>
    <style:style style:name="Tabla2.D" style:family="table-column">
      <style:table-column-properties style:column-width="3.029cm"/>
    </style:style>
    <style:style style:name="Tabla2.E" style:family="table-column">
      <style:table-column-properties style:column-width="3.648cm"/>
    </style:style>
    <style:style style:name="Tabla2.1" style:family="table-row">
      <style:table-row-properties style:min-row-height="1.138cm" fo:keep-together="auto"/>
    </style:style>
    <style:style style:name="Tab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5.997cm" fo:margin-left="-0.217cm" table:align="left" style:writing-mode="lr-tb"/>
    </style:style>
    <style:style style:name="Tabla3.A" style:family="table-column">
      <style:table-column-properties style:column-width="15.997cm"/>
    </style:style>
    <style:style style:name="Tabla3.1" style:family="table-row">
      <style:table-row-properties style:min-row-height="1.138cm" fo:keep-together="auto"/>
    </style:style>
    <style:style style:name="Tabla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" style:family="table">
      <style:table-properties style:width="15.997cm" fo:margin-left="-0.217cm" table:align="left" style:writing-mode="lr-tb"/>
    </style:style>
    <style:style style:name="Tabla4.A" style:family="table-column">
      <style:table-column-properties style:column-width="15.997cm"/>
    </style:style>
    <style:style style:name="Tabla4.1" style:family="table-row">
      <style:table-row-properties style:min-row-height="0.63cm" fo:keep-together="auto"/>
    </style:style>
    <style:style style:name="Tabla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.2" style:family="table-row">
      <style:table-row-properties style:min-row-height="0.982cm" fo:keep-together="auto"/>
    </style:style>
    <style:style style:name="Tabla5" style:family="table">
      <style:table-properties style:width="15.247cm" table:align="left" style:writing-mode="lr-tb"/>
    </style:style>
    <style:style style:name="Tabla5.A" style:family="table-column">
      <style:table-column-properties style:column-width="1.035cm"/>
    </style:style>
    <style:style style:name="Tabla5.B" style:family="table-column">
      <style:table-column-properties style:column-width="2.157cm"/>
    </style:style>
    <style:style style:name="Tabla5.C" style:family="table-column">
      <style:table-column-properties style:column-width="1.757cm"/>
    </style:style>
    <style:style style:name="Tabla5.D" style:family="table-column">
      <style:table-column-properties style:column-width="1.097cm"/>
    </style:style>
    <style:style style:name="Tabla5.E" style:family="table-column">
      <style:table-column-properties style:column-width="2.401cm"/>
    </style:style>
    <style:style style:name="Tabla5.F" style:family="table-column">
      <style:table-column-properties style:column-width="1.602cm"/>
    </style:style>
    <style:style style:name="Tabla5.G" style:family="table-column">
      <style:table-column-properties style:column-width="0.049cm"/>
    </style:style>
    <style:style style:name="Tabla5.H" style:family="table-column">
      <style:table-column-properties style:column-width="1.067cm"/>
    </style:style>
    <style:style style:name="Tabla5.I" style:family="table-column">
      <style:table-column-properties style:column-width="2.288cm"/>
    </style:style>
    <style:style style:name="Tabla5.J" style:family="table-column">
      <style:table-column-properties style:column-width="1.794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5.H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5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5.4" style:family="table-row">
      <style:table-row-properties style:min-row-height="0.69cm" fo:keep-together="auto"/>
    </style:style>
    <style:style style:name="Tabla5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" style:family="table">
      <style:table-properties style:width="15.247cm" table:align="left" style:writing-mode="lr-tb"/>
    </style:style>
    <style:style style:name="Tabla6.A" style:family="table-column">
      <style:table-column-properties style:column-width="1.035cm"/>
    </style:style>
    <style:style style:name="Tabla6.B" style:family="table-column">
      <style:table-column-properties style:column-width="2.157cm"/>
    </style:style>
    <style:style style:name="Tabla6.C" style:family="table-column">
      <style:table-column-properties style:column-width="1.757cm"/>
    </style:style>
    <style:style style:name="Tabla6.D" style:family="table-column">
      <style:table-column-properties style:column-width="1.097cm"/>
    </style:style>
    <style:style style:name="Tabla6.E" style:family="table-column">
      <style:table-column-properties style:column-width="2.401cm"/>
    </style:style>
    <style:style style:name="Tabla6.F" style:family="table-column">
      <style:table-column-properties style:column-width="1.602cm"/>
    </style:style>
    <style:style style:name="Tabla6.G" style:family="table-column">
      <style:table-column-properties style:column-width="0.049cm"/>
    </style:style>
    <style:style style:name="Tabla6.H" style:family="table-column">
      <style:table-column-properties style:column-width="1.067cm"/>
    </style:style>
    <style:style style:name="Tabla6.I" style:family="table-column">
      <style:table-column-properties style:column-width="2.288cm"/>
    </style:style>
    <style:style style:name="Tabla6.J" style:family="table-column">
      <style:table-column-properties style:column-width="1.794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H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6.4" style:family="table-row">
      <style:table-row-properties style:min-row-height="0.69cm" fo:keep-together="auto"/>
    </style:style>
    <style:style style:name="Tabla6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Header">
      <style:text-properties fo:language="none" fo:country="none" style:language-asian="none" style:country-asian="none"/>
    </style:style>
    <style:style style:name="P2" style:family="paragraph" style:parent-style-name="WW-Peu_20_de_20_pàgina">
      <style:text-properties style:font-name="Noto Sans" fo:font-size="7pt" fo:language="ca" fo:country="ES" style:font-size-asian="7pt" style:font-name-complex="Noto Sans" style:font-size-complex="7pt"/>
    </style:style>
    <style:style style:name="P3" style:family="paragraph" style:parent-style-name="Footer">
      <style:text-properties fo:color="#ff0000" loext:opacity="100%" style:font-name="Noto Sans" fo:font-size="7pt" style:font-size-asian="7pt" style:font-name-complex="Noto Sans" style:font-size-complex="7pt"/>
    </style:style>
    <style:style style:name="P4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</style:style>
    <style:style style:name="P5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  <style:text-properties fo:font-weight="bold" style:font-weight-asian="bold" style:font-name-complex="Arial" style:font-size-complex="13pt"/>
    </style:style>
    <style:style style:name="P6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Arial" style:font-size-complex="13pt" style:font-weight-complex="bold"/>
    </style:style>
    <style:style style:name="P7" style:family="paragraph" style:parent-style-name="Standard">
      <style:paragraph-properties style:text-autospace="none">
        <style:tab-stops>
          <style:tab-stop style:position="1.251cm"/>
        </style:tab-stops>
      </style:paragraph-properties>
    </style:style>
    <style:style style:name="P8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</style:style>
    <style:style style:name="P9" style:family="paragraph" style:parent-style-name="Standard">
      <style:text-properties fo:font-size="11pt" style:font-size-asian="11pt" style:font-size-complex="11pt"/>
    </style:style>
    <style:style style:name="P10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style:font-size-asian="11pt" style:font-name-complex="Arial" style:font-size-complex="11pt"/>
    </style:style>
    <style:style style:name="P11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font-size="11pt" style:font-size-asian="11pt" style:font-name-complex="Arial" style:font-size-complex="11pt"/>
    </style:style>
    <style:style style:name="P12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style="italic" style:font-size-asian="11pt" style:font-style-asian="italic" style:font-name-complex="Arial" style:font-size-complex="11pt"/>
    </style:style>
    <style:style style:name="P13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weight="bold" style:font-size-asian="11pt" style:font-weight-asian="bold" style:font-name-complex="Arial" style:font-size-complex="11pt"/>
    </style:style>
    <style:style style:name="P14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language="none" fo:country="none" style:language-asian="none" style:country-asian="none" style:font-name-complex="Arial" style:font-size-complex="13pt"/>
    </style:style>
    <style:style style:name="P15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style:font-size-asian="8pt" style:font-name-complex="Arial" style:font-size-complex="8pt"/>
    </style:style>
    <style:style style:name="P16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font-size="8pt" style:font-size-asian="8pt" style:font-name-complex="Arial" style:font-size-complex="8pt"/>
    </style:style>
    <style:style style:name="P17" style:family="paragraph" style:parent-style-name="Standard">
      <style:paragraph-properties style:text-autospace="none"/>
      <style:text-properties fo:font-size="8pt" style:font-size-asian="8pt" style:font-name-complex="Arial" style:font-size-complex="8pt"/>
    </style:style>
    <style:style style:name="P18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19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20" style:family="paragraph" style:parent-style-name="Standard">
      <style:paragraph-properties fo:text-align="start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21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fo:font-style="italic" style:font-size-asian="8pt" style:font-style-asian="italic" style:font-name-complex="Arial" style:font-size-complex="8pt"/>
    </style:style>
    <style:style style:name="P22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23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24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9pt" fo:font-style="italic" style:font-size-asian="9pt" style:font-style-asian="italic" style:font-name-complex="Arial" style:font-size-complex="9pt"/>
    </style:style>
    <style:style style:name="P25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26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6pt" fo:font-weight="bold" style:font-size-asian="6pt" style:font-weight-asian="bold" style:font-name-complex="Arial" style:font-size-complex="6pt"/>
    </style:style>
    <style:style style:name="P27" style:family="paragraph" style:parent-style-name="Standard">
      <style:paragraph-properties fo:text-align="start" style:justify-single-word="false" style:text-autospace="none" style:snap-to-layout-grid="false">
        <style:tab-stops>
          <style:tab-stop style:position="1.251cm"/>
        </style:tab-stops>
      </style:paragraph-properties>
    </style:style>
    <style:style style:name="P28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4pt" fo:font-weight="bold" style:font-size-asian="4pt" style:font-weight-asian="bold" style:font-name-complex="Arial" style:font-size-complex="4pt"/>
    </style:style>
    <style:style style:name="P29" style:family="paragraph" style:parent-style-name="Standard">
      <style:text-properties style:font-size-complex="13pt"/>
    </style:style>
    <style:style style:name="P30" style:family="paragraph" style:parent-style-name="Standard">
      <style:text-properties officeooo:rsid="001ceadf" officeooo:paragraph-rsid="001ceadf" style:font-size-complex="13pt"/>
    </style:style>
    <style:style style:name="P31" style:family="paragraph" style:parent-style-name="Standard">
      <style:text-properties officeooo:paragraph-rsid="001f3dff" style:font-size-complex="13pt"/>
    </style:style>
    <style:style style:name="P32" style:family="paragraph" style:parent-style-name="Standard">
      <style:paragraph-properties fo:margin-left="2cm" fo:margin-right="0.243cm" fo:text-indent="-1.757cm" style:auto-text-indent="false" style:snap-to-layout-grid="false">
        <style:tab-stops>
          <style:tab-stop style:position="5.251cm"/>
        </style:tab-stops>
      </style:paragraph-properties>
      <style:text-properties style:font-name-complex="Arial" style:font-size-complex="13pt"/>
    </style:style>
    <style:style style:name="P33" style:family="paragraph" style:parent-style-name="Standard">
      <style:paragraph-properties fo:margin-left="0cm" fo:margin-right="0.243cm" fo:text-indent="0cm" style:auto-text-indent="fals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34" style:family="paragraph" style:parent-style-name="Standard">
      <style:paragraph-properties fo:margin-left="1.501cm" fo:margin-right="0cm" fo:text-indent="0cm" style:auto-text-indent="false" style:text-autospace="none">
        <style:tab-stops>
          <style:tab-stop style:position="4.253cm"/>
        </style:tab-stops>
      </style:paragraph-properties>
      <style:text-properties fo:font-size="8pt" style:font-size-asian="8pt" style:font-name-complex="Arial" style:font-size-complex="8pt"/>
    </style:style>
    <style:style style:name="P35" style:family="paragraph" style:parent-style-name="Standard">
      <style:paragraph-properties fo:break-before="page"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36" style:family="paragraph" style:parent-style-name="Standard">
      <style:paragraph-properties fo:text-align="center" style:justify-single-word="false" fo:break-before="page"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37" style:family="paragraph" style:parent-style-name="Standard">
      <style:paragraph-properties fo:margin-left="0cm" fo:margin-right="0.247cm" fo:text-indent="0cm" style:auto-text-indent="false" style:writing-mode="lr-tb">
        <style:tab-stops>
          <style:tab-stop style:position="1.251cm"/>
        </style:tab-stops>
      </style:paragraph-properties>
      <style:text-properties fo:font-size="9pt" style:font-size-asian="9pt" style:font-name-complex="Arial" style:font-size-complex="9pt"/>
    </style:style>
    <style:style style:name="P38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1.251cm"/>
        </style:tab-stops>
      </style:paragraph-properties>
      <style:text-properties fo:font-size="9pt" style:font-size-asian="9pt" style:font-name-complex="Noto Sans" style:font-size-complex="9pt"/>
    </style:style>
    <style:style style:name="P39" style:family="paragraph" style:parent-style-name="No_20_Spacing">
      <style:paragraph-properties fo:margin-left="0cm" fo:margin-right="0cm" fo:text-indent="0cm" style:auto-text-indent="false" style:writing-mode="lr-tb"/>
      <style:text-properties fo:font-size="9pt" style:font-size-asian="9pt" style:font-name-complex="Noto Sans" style:font-size-complex="9pt"/>
    </style:style>
    <style:style style:name="P40" style:family="paragraph" style:parent-style-name="No_20_Spacing">
      <style:paragraph-properties fo:margin-left="0cm" fo:margin-right="0cm" fo:text-indent="0cm" style:auto-text-indent="false" style:writing-mode="lr-tb"/>
      <style:text-properties fo:font-size="9pt" style:font-size-asian="9pt" style:font-name-complex="Noto Sans" style:font-size-complex="9pt"/>
    </style:style>
    <style:style style:name="P41" style:family="paragraph" style:parent-style-name="Standard" style:master-page-name="Standard">
      <style:paragraph-properties fo:text-align="center" style:justify-single-word="false" style:page-number="auto" style:text-autospace="none"/>
      <style:text-properties fo:font-weight="bold" style:font-weight-asian="bold" style:font-name-complex="Arial" style:font-size-complex="13pt" style:font-weight-complex="bold"/>
    </style:style>
    <style:style style:name="P42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9pt" officeooo:paragraph-rsid="001ceadf" style:font-size-asian="9pt" style:font-name-complex="Noto Sans" style:font-size-complex="9pt"/>
    </style:style>
    <style:style style:name="P43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style:font-size-complex="13pt"/>
    </style:style>
    <style:style style:name="P44" style:family="paragraph" style:parent-style-name="Standard">
      <style:text-properties officeooo:rsid="001ceadf" officeooo:paragraph-rsid="001ceadf" style:font-size-complex="13pt"/>
    </style:style>
    <style:style style:name="P45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weight="bold" style:font-size-asian="11pt" style:font-weight-asian="bold" style:font-name-complex="Arial" style:font-size-complex="11pt"/>
    </style:style>
    <style:style style:name="P46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P47" style:family="paragraph">
      <style:paragraph-properties fo:text-align="start"/>
    </style:style>
    <style:style style:name="P48" style:family="paragraph">
      <style:paragraph-properties fo:text-align="start"/>
      <style:text-properties fo:color="#000000" style:text-line-through-style="none" style:text-line-through-type="none" style:font-name="Times New Roman" fo:font-size="12pt" fo:font-style="normal" style:text-underline-style="none"/>
    </style:style>
    <style:style style:name="P49" style:family="paragraph">
      <style:paragraph-properties fo:text-align="start"/>
      <style:text-properties fo:color="#000000" style:text-line-through-style="none" style:text-line-through-type="none" style:font-name="Times New Roman" fo:font-size="10pt" fo:font-style="normal" style:text-underline-style="none"/>
    </style:style>
    <style:style style:name="T1" style:family="text">
      <style:text-properties fo:font-size="11pt" style:font-size-asian="11pt" style:font-name-complex="Arial" style:font-size-complex="11pt"/>
    </style:style>
    <style:style style:name="T2" style:family="text">
      <style:text-properties style:font-name-complex="Arial" style:font-size-complex="13pt"/>
    </style:style>
    <style:style style:name="T3" style:family="text">
      <style:text-properties fo:font-size="9pt" style:font-size-asian="9pt" style:font-name-complex="Arial" style:font-size-complex="9pt"/>
    </style:style>
    <style:style style:name="T4" style:family="text">
      <style:text-properties fo:font-size="9pt" fo:font-style="italic" style:font-size-asian="9pt" style:font-style-asian="italic" style:font-name-complex="Arial" style:font-size-complex="9pt"/>
    </style:style>
    <style:style style:name="T5" style:family="text">
      <style:text-properties fo:font-size="8pt" fo:font-weight="bold" style:font-size-asian="8pt" style:font-weight-asian="bold" style:font-name-complex="Arial" style:font-size-complex="8pt"/>
    </style:style>
    <style:style style:name="T6" style:family="text">
      <style:text-properties style:font-name="Noto Sans" fo:font-size="8pt" style:font-size-asian="8pt" style:font-name-complex="Noto Sans" style:font-size-complex="8pt"/>
    </style:style>
    <style:style style:name="T7" style:family="text">
      <style:text-properties fo:font-size="12pt" style:font-size-asian="12pt" style:font-name-complex="Arial" style:font-size-complex="12pt"/>
    </style:style>
    <style:style style:name="T8" style:family="text">
      <style:text-properties officeooo:rsid="001ceadf"/>
    </style:style>
    <style:style style:name="T9" style:family="text">
      <style:text-properties officeooo:rsid="001e2ce0"/>
    </style:style>
    <style:style style:name="T10" style:family="text">
      <style:text-properties officeooo:rsid="0021b9a7"/>
    </style:style>
    <style:style style:name="T11" style:family="text">
      <style:text-properties officeooo:rsid="002268a1"/>
    </style:style>
    <style:style style:name="T12" style:family="text">
      <style:text-properties style:use-window-font-color="true" loext:opacity="0%" style:font-name="LegacySanITCBoo1" fo:font-size="13pt" fo:language="ca" fo:country="ES" officeooo:rsid="002268a1" style:font-name-asian="Times New Roman2" style:font-size-asian="13pt" style:language-asian="zxx" style:country-asian="none" style:font-name-complex="LegacySanITCBoo1" style:language-complex="ar" style:country-complex="SA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d8d8d8" style:background-transparency="0%" draw:fill="solid" draw:fill-color="#d8d8d8" draw:opacity="100%" fo:padding-left="0.263cm" fo:padding-right="0.263cm" fo:padding-top="0.136cm" fo:padding-bottom="0.136cm" fo:border="0.51pt solid #000000"/>
    </style:style>
    <style:style style:name="fr2" style:family="graphic" style:parent-style-name="Graphics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#000000" style:wrap="run-through" style:number-wrapped-paragraphs="no-limit" style:vertical-pos="top" style:vertical-rel="baseline" style:horizontal-pos="from-left" style:horizontal-rel="char" draw:wrap-influence-on-position="once-concurrent" loext:allow-overlap="true" style:flow-with-text="false"/>
    </style:style>
    <style:style style:name="gr3" style:family="graphic">
      <style:graphic-properties fo:background-color="#ffffff" fo:border="#000000" style:wrap="run-through" style:number-wrapped-paragraphs="no-limit" style:vertical-pos="from-top" style:horizontal-pos="from-left" style:horizontal-rel="char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TextBox" form:control-implementation="ooo:com.sun.star.form.component.TextField" xml:id="control1" form:id="control1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" form:control-implementation="ooo:com.sun.star.form.component.TextField" xml:id="control2" form:id="control2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checkbox form:name="CheckBox" form:control-implementation="ooo:com.sun.star.form.component.CheckBox" xml:id="control6" form:id="control6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7" form:id="control7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8" form:id="control8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9" form:id="control9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10" form:id="control10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textarea form:name="TextBox5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" form:control-implementation="ooo:com.sun.star.form.component.TextField" xml:id="control12" form:id="control12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" form:control-implementation="ooo:com.sun.star.form.component.TextField" xml:id="control13" form:id="control1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6" form:control-implementation="ooo:com.sun.star.form.component.TextField" xml:id="control14" form:id="control1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5" form:control-implementation="ooo:com.sun.star.form.component.TextField" xml:id="control15" form:id="control1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" form:control-implementation="ooo:com.sun.star.form.component.TextField" xml:id="control16" form:id="control1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7" form:control-implementation="ooo:com.sun.star.form.component.TextField" xml:id="control17" form:id="control1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6" form:control-implementation="ooo:com.sun.star.form.component.TextField" xml:id="control18" form:id="control1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" form:control-implementation="ooo:com.sun.star.form.component.TextField" xml:id="control19" form:id="control1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8" form:control-implementation="ooo:com.sun.star.form.component.TextField" xml:id="control20" form:id="control2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7" form:control-implementation="ooo:com.sun.star.form.component.TextField" xml:id="control21" form:id="control2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" form:control-implementation="ooo:com.sun.star.form.component.TextField" xml:id="control22" form:id="control2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9" form:control-implementation="ooo:com.sun.star.form.component.TextField" xml:id="control23" form:id="control2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8" form:control-implementation="ooo:com.sun.star.form.component.TextField" xml:id="control24" form:id="control2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" form:control-implementation="ooo:com.sun.star.form.component.TextField" xml:id="control25" form:id="control2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0" form:control-implementation="ooo:com.sun.star.form.component.TextField" xml:id="control26" form:id="control2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9" form:control-implementation="ooo:com.sun.star.form.component.TextField" xml:id="control27" form:id="control2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2" form:control-implementation="ooo:com.sun.star.form.component.TextField" xml:id="control28" form:id="control2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1" form:control-implementation="ooo:com.sun.star.form.component.TextField" xml:id="control29" form:id="control2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0" form:control-implementation="ooo:com.sun.star.form.component.TextField" xml:id="control30" form:id="control3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3" form:control-implementation="ooo:com.sun.star.form.component.TextField" xml:id="control31" form:id="control3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2" form:control-implementation="ooo:com.sun.star.form.component.TextField" xml:id="control32" form:id="control3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1" form:control-implementation="ooo:com.sun.star.form.component.TextField" xml:id="control33" form:id="control3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4" form:control-implementation="ooo:com.sun.star.form.component.TextField" xml:id="control34" form:id="control3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3" form:control-implementation="ooo:com.sun.star.form.component.TextField" xml:id="control35" form:id="control3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2" form:control-implementation="ooo:com.sun.star.form.component.TextField" xml:id="control36" form:id="control3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5" form:control-implementation="ooo:com.sun.star.form.component.TextField" xml:id="control37" form:id="control3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4" form:control-implementation="ooo:com.sun.star.form.component.TextField" xml:id="control38" form:id="control3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3" form:control-implementation="ooo:com.sun.star.form.component.TextField" xml:id="control39" form:id="control3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6" form:control-implementation="ooo:com.sun.star.form.component.TextField" xml:id="control40" form:id="control4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5" form:control-implementation="ooo:com.sun.star.form.component.TextField" xml:id="control41" form:id="control4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4" form:control-implementation="ooo:com.sun.star.form.component.TextField" xml:id="control42" form:id="control4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7" form:control-implementation="ooo:com.sun.star.form.component.TextField" xml:id="control43" form:id="control4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6" form:control-implementation="ooo:com.sun.star.form.component.TextField" xml:id="control44" form:id="control4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5" form:control-implementation="ooo:com.sun.star.form.component.TextField" xml:id="control45" form:id="control4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8" form:control-implementation="ooo:com.sun.star.form.component.TextField" xml:id="control46" form:id="control4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7" form:control-implementation="ooo:com.sun.star.form.component.TextField" xml:id="control47" form:id="control4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6" form:control-implementation="ooo:com.sun.star.form.component.TextField" xml:id="control48" form:id="control4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9" form:control-implementation="ooo:com.sun.star.form.component.TextField" xml:id="control49" form:id="control4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8" form:control-implementation="ooo:com.sun.star.form.component.TextField" xml:id="control50" form:id="control5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7" form:control-implementation="ooo:com.sun.star.form.component.TextField" xml:id="control51" form:id="control5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0" form:control-implementation="ooo:com.sun.star.form.component.TextField" xml:id="control52" form:id="control5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9" form:control-implementation="ooo:com.sun.star.form.component.TextField" xml:id="control53" form:id="control5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8" form:control-implementation="ooo:com.sun.star.form.component.TextField" xml:id="control54" form:id="control5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1" form:control-implementation="ooo:com.sun.star.form.component.TextField" xml:id="control55" form:id="control5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0" form:control-implementation="ooo:com.sun.star.form.component.TextField" xml:id="control56" form:id="control5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9" form:control-implementation="ooo:com.sun.star.form.component.TextField" xml:id="control57" form:id="control5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2" form:control-implementation="ooo:com.sun.star.form.component.TextField" xml:id="control58" form:id="control5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1" form:control-implementation="ooo:com.sun.star.form.component.TextField" xml:id="control59" form:id="control5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0" form:control-implementation="ooo:com.sun.star.form.component.TextField" xml:id="control60" form:id="control6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3" form:control-implementation="ooo:com.sun.star.form.component.TextField" xml:id="control61" form:id="control6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2" form:control-implementation="ooo:com.sun.star.form.component.TextField" xml:id="control62" form:id="control6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1" form:control-implementation="ooo:com.sun.star.form.component.TextField" xml:id="control63" form:id="control6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4" form:control-implementation="ooo:com.sun.star.form.component.TextField" xml:id="control64" form:id="control6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3" form:control-implementation="ooo:com.sun.star.form.component.TextField" xml:id="control65" form:id="control6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2" form:control-implementation="ooo:com.sun.star.form.component.TextField" xml:id="control66" form:id="control6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5" form:control-implementation="ooo:com.sun.star.form.component.TextField" xml:id="control67" form:id="control6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4" form:control-implementation="ooo:com.sun.star.form.component.TextField" xml:id="control68" form:id="control6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3" form:control-implementation="ooo:com.sun.star.form.component.TextField" xml:id="control69" form:id="control6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6" form:control-implementation="ooo:com.sun.star.form.component.TextField" xml:id="control70" form:id="control7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5" form:control-implementation="ooo:com.sun.star.form.component.TextField" xml:id="control71" form:id="control7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4" form:control-implementation="ooo:com.sun.star.form.component.TextField" xml:id="control72" form:id="control7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7" form:control-implementation="ooo:com.sun.star.form.component.TextField" xml:id="control73" form:id="control7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6" form:control-implementation="ooo:com.sun.star.form.component.TextField" xml:id="control74" form:id="control7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5" form:control-implementation="ooo:com.sun.star.form.component.TextField" xml:id="control75" form:id="control7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8" form:control-implementation="ooo:com.sun.star.form.component.TextField" xml:id="control76" form:id="control7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7" form:control-implementation="ooo:com.sun.star.form.component.TextField" xml:id="control77" form:id="control7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6" form:control-implementation="ooo:com.sun.star.form.component.TextField" xml:id="control78" form:id="control7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9" form:control-implementation="ooo:com.sun.star.form.component.TextField" xml:id="control79" form:id="control7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8" form:control-implementation="ooo:com.sun.star.form.component.TextField" xml:id="control80" form:id="control8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7" form:control-implementation="ooo:com.sun.star.form.component.TextField" xml:id="control81" form:id="control8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0" form:control-implementation="ooo:com.sun.star.form.component.TextField" xml:id="control82" form:id="control8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9" form:control-implementation="ooo:com.sun.star.form.component.TextField" xml:id="control83" form:id="control8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8" form:control-implementation="ooo:com.sun.star.form.component.TextField" xml:id="control84" form:id="control8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1" form:control-implementation="ooo:com.sun.star.form.component.TextField" xml:id="control85" form:id="control8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0" form:control-implementation="ooo:com.sun.star.form.component.TextField" xml:id="control86" form:id="control8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9" form:control-implementation="ooo:com.sun.star.form.component.TextField" xml:id="control87" form:id="control8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2" form:control-implementation="ooo:com.sun.star.form.component.TextField" xml:id="control88" form:id="control8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1" form:control-implementation="ooo:com.sun.star.form.component.TextField" xml:id="control89" form:id="control8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0" form:control-implementation="ooo:com.sun.star.form.component.TextField" xml:id="control90" form:id="control9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3" form:control-implementation="ooo:com.sun.star.form.component.TextField" xml:id="control91" form:id="control9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2" form:control-implementation="ooo:com.sun.star.form.component.TextField" xml:id="control92" form:id="control9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1" form:control-implementation="ooo:com.sun.star.form.component.TextField" xml:id="control93" form:id="control9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4" form:control-implementation="ooo:com.sun.star.form.component.TextField" xml:id="control94" form:id="control9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3" form:control-implementation="ooo:com.sun.star.form.component.TextField" xml:id="control95" form:id="control9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2" form:control-implementation="ooo:com.sun.star.form.component.TextField" xml:id="control96" form:id="control9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5" form:control-implementation="ooo:com.sun.star.form.component.TextField" xml:id="control97" form:id="control9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4" form:control-implementation="ooo:com.sun.star.form.component.TextField" xml:id="control98" form:id="control9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3" form:control-implementation="ooo:com.sun.star.form.component.TextField" xml:id="control99" form:id="control9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8" form:control-implementation="ooo:com.sun.star.form.component.TextField" xml:id="control100" form:id="control10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9" form:control-implementation="ooo:com.sun.star.form.component.TextField" xml:id="control101" form:id="control101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4" form:control-implementation="ooo:com.sun.star.form.component.TextField" xml:id="control102" form:id="control10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1" form:control-implementation="ooo:com.sun.star.form.component.TextField" xml:id="control103" form:id="control10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8" form:control-implementation="ooo:com.sun.star.form.component.TextField" xml:id="control104" form:id="control10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5" form:control-implementation="ooo:com.sun.star.form.component.TextField" xml:id="control105" form:id="control10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2" form:control-implementation="ooo:com.sun.star.form.component.TextField" xml:id="control106" form:id="control10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9" form:control-implementation="ooo:com.sun.star.form.component.TextField" xml:id="control107" form:id="control10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6" form:control-implementation="ooo:com.sun.star.form.component.TextField" xml:id="control108" form:id="control10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3" form:control-implementation="ooo:com.sun.star.form.component.TextField" xml:id="control109" form:id="control10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0" form:control-implementation="ooo:com.sun.star.form.component.TextField" xml:id="control110" form:id="control11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7" form:control-implementation="ooo:com.sun.star.form.component.TextField" xml:id="control111" form:id="control11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4" form:control-implementation="ooo:com.sun.star.form.component.TextField" xml:id="control112" form:id="control11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1" form:control-implementation="ooo:com.sun.star.form.component.TextField" xml:id="control113" form:id="control11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8" form:control-implementation="ooo:com.sun.star.form.component.TextField" xml:id="control114" form:id="control11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5" form:control-implementation="ooo:com.sun.star.form.component.TextField" xml:id="control115" form:id="control11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2" form:control-implementation="ooo:com.sun.star.form.component.TextField" xml:id="control116" form:id="control11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9" form:control-implementation="ooo:com.sun.star.form.component.TextField" xml:id="control117" form:id="control11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6" form:control-implementation="ooo:com.sun.star.form.component.TextField" xml:id="control118" form:id="control11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3" form:control-implementation="ooo:com.sun.star.form.component.TextField" xml:id="control119" form:id="control11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0" form:control-implementation="ooo:com.sun.star.form.component.TextField" xml:id="control120" form:id="control12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7" form:control-implementation="ooo:com.sun.star.form.component.TextField" xml:id="control121" form:id="control12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4" form:control-implementation="ooo:com.sun.star.form.component.TextField" xml:id="control122" form:id="control12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5" form:control-implementation="ooo:com.sun.star.form.component.TextField" xml:id="control123" form:id="control123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6" form:control-implementation="ooo:com.sun.star.form.component.TextField" xml:id="control124" form:id="control124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7" form:control-implementation="ooo:com.sun.star.form.component.TextField" xml:id="control125" form:id="control125" form:max-length="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6" form:control-implementation="ooo:com.sun.star.form.component.TextField" xml:id="control126" form:id="control126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/>
      <text:p text:style-name="P6"/>
      <text:p text:style-name="P6">ANNEX 6</text:p>
      <text:p text:style-name="P6">Model de sol·licitud<draw:frame draw:style-name="fr1" draw:name="Marco1" text:anchor-type="char" svg:x="10.987cm" svg:y="0.531cm" svg:width="4.995cm" svg:height="1.715cm" draw:z-index="125"><draw:text-box><text:p text:style-name="P9">Espai reservat per a l’Administració</text:p></draw:text-box></draw:frame>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32"/>
            <text:p text:style-name="P33"/>
          </table:table-cell>
          <table:table-cell table:style-name="Tabla1.A1" office:value-type="string">
            <text:p text:style-name="P14"/>
          </table:table-cell>
        </table:table-row>
      </table:table>
      <text:p text:style-name="P4"/>
      <text:p text:style-name="P5"/>
      <text:p text:style-name="P5">Sol·licitud per seleccionar destinacions per als professors de religió</text:p>
      <text:p text:style-name="P15"/>
      <text:p text:style-name="P15"/>
      <text:p text:style-name="P22">DADES PERSONALS</text:p>
      <text:p text:style-name="P34"/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row table:style-name="Tabla2.1">
          <table:table-cell table:style-name="Tabla2.A1" office:value-type="string">
            <text:p text:style-name="P11">DNI/passaport</text:p>
            <text:p text:style-name="P10"><draw:control text:anchor-type="as-char" svg:y="0cm" draw:z-index="0" draw:name="Forma1" draw:style-name="gr3" draw:text-style-name="P48" svg:width="2.56cm" svg:height="0.634cm" draw:control="control1"/></text:p>
            <text:p text:style-name="P10"/>
          </table:table-cell>
          <table:table-cell table:style-name="Tabla2.A1" office:value-type="string">
            <text:p text:style-name="P11">Data de caducitat</text:p>
            <text:p text:style-name="P10"><draw:control text:anchor-type="as-char" svg:y="0cm" draw:z-index="1" draw:name="Forma2" draw:style-name="gr3" draw:text-style-name="P48" svg:width="2.56cm" svg:height="0.634cm" draw:control="control2"/></text:p>
            <text:p text:style-name="P10"/>
          </table:table-cell>
          <table:table-cell table:style-name="Tabla2.A1" office:value-type="string">
            <text:p text:style-name="P11">1r llinatge</text:p>
            <text:p text:style-name="P10"><draw:control text:anchor-type="as-char" svg:y="0cm" draw:z-index="2" draw:name="Forma3" draw:style-name="gr3" draw:text-style-name="P48" svg:width="2.645cm" svg:height="1.354cm" draw:control="control3"/></text:p>
            <text:p text:style-name="P10"/>
          </table:table-cell>
          <table:table-cell table:style-name="Tabla2.A1" office:value-type="string">
            <text:p text:style-name="P11">2n llinatge</text:p>
            <text:p text:style-name="P10"><draw:control text:anchor-type="as-char" svg:y="0cm" draw:z-index="3" draw:name="Forma4" draw:style-name="gr3" draw:text-style-name="P48" svg:width="2.645cm" svg:height="1.375cm" draw:control="control4"/></text:p>
            <text:p text:style-name="P10"/>
          </table:table-cell>
          <table:table-cell table:style-name="Tabla2.E1" office:value-type="string">
            <text:p text:style-name="P11">Nom</text:p>
            <text:p text:style-name="P10"><draw:control text:anchor-type="as-char" svg:y="0cm" draw:z-index="4" draw:name="Forma5" draw:style-name="gr3" draw:text-style-name="P48" svg:width="3.236cm" svg:height="1.375cm" draw:control="control5"/></text:p>
          </table:table-cell>
        </table:table-row>
      </table:table>
      <text:p text:style-name="P7"/>
      <text:p text:style-name="P22"/>
      <text:p text:style-name="P22">DADES DE LA SOL·LICITUD</text:p>
      <text:p text:style-name="P34"/>
      <table:table table:name="Tabla3" table:style-name="Tabla3">
        <table:table-column table:style-name="Tabla3.A"/>
        <table:table-row table:style-name="Tabla3.1">
          <table:table-cell table:style-name="Tabla3.A1" office:value-type="string">
            <text:p text:style-name="P8"><text:span text:style-name="T1">Diòcesi (*): <text:s text:c="10"/></text:span><text:span text:style-name="T1"><draw:control text:anchor-type="as-char" draw:z-index="126" draw:name="Forma6" draw:style-name="gr1" draw:text-style-name="P47" svg:width="0.32cm" svg:height="0.32cm" draw:control="control6"/></text:span><text:span text:style-name="T1"><text:s/>Mallorca <text:s text:c="4"/></text:span><text:span text:style-name="T1"><draw:control text:anchor-type="as-char" draw:z-index="127" draw:name="Forma7" draw:style-name="gr1" draw:text-style-name="P47" svg:width="0.32cm" svg:height="0.32cm" draw:control="control7"/></text:span><text:span text:style-name="T1"><text:s text:c="2"/>Menorca <text:s text:c="4"/></text:span><text:span text:style-name="T1"><draw:control text:anchor-type="as-char" draw:z-index="128" draw:name="Forma8" draw:style-name="gr1" draw:text-style-name="P47" svg:width="0.32cm" svg:height="0.32cm" draw:control="control8"/></text:span><text:span text:style-name="T1"><text:s/>Eivissa i Formentera <text:s text:c="4"/></text:span></text:p>
            <text:p text:style-name="P10"/>
          </table:table-cell>
        </table:table-row>
      </table:table>
      <text:p text:style-name="P24">(*) Diòcesi per a la qual heu estat proposat/ada per l’autoritat eclesiàstica.</text:p>
      <text:p text:style-name="P24"/>
      <text:p text:style-name="P15"/>
      <text:p text:style-name="P22">FUNCIÓ SELECCIONADA (**)</text:p>
      <text:p text:style-name="P34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8"><text:span text:style-name="T1"><text:s text:c="13"/></text:span><text:span text:style-name="T1"><draw:control text:anchor-type="as-char" draw:z-index="129" draw:name="Forma9" draw:style-name="gr1" draw:text-style-name="P47" svg:width="0.32cm" svg:height="0.32cm" draw:control="control9"/></text:span><text:span text:style-name="T1"><text:s text:c="4"/>Religió <text:s text:c="26"/>NIVELL: mestres d’educació infantil i primària</text:span></text:p>
            <text:p text:style-name="P10"/>
          </table:table-cell>
        </table:table-row>
        <table:table-row table:style-name="Tabla4.2">
          <table:table-cell table:style-name="Tabla4.A1" office:value-type="string">
            <text:p text:style-name="P8"><text:span text:style-name="T1"><text:s text:c="13"/></text:span><text:span text:style-name="T1"><draw:control text:anchor-type="as-char" draw:z-index="130" draw:name="Forma10" draw:style-name="gr1" draw:text-style-name="P47" svg:width="0.32cm" svg:height="0.32cm" draw:control="control10"/></text:span><text:span text:style-name="T1"><text:s text:c="4"/>Religió <text:s text:c="26"/>NIVELL: professors de secundària i batxillerat</text:span></text:p>
          </table:table-cell>
        </table:table-row>
      </table:table>
      <text:p text:style-name="P7"><text:span text:style-name="T3">(**) </text:span><text:span text:style-name="T4">Només podeu seleccionar una de les dues opcions.</text:span></text:p>
      <text:p text:style-name="P15"/>
      <text:p text:style-name="P35"/>
      <text:p text:style-name="P22"/>
      <text:p text:style-name="P22"/>
      <text:p text:style-name="P22">SELECCIÓ DE DESTINACIONS (1/2)</text:p>
      <text:p text:style-name="P25"/>
      <table:table table:name="Tabla5" table:style-name="Tabla5">
        <table:table-column table:style-name="Tabla5.A"/>
        <table:table-column table:style-name="Tabla5.B"/>
        <table:table-column table:style-name="Tabla5.C"/>
        <table:table-column table:style-name="Tabla5.D"/>
        <table:table-column table:style-name="Tabla5.E"/>
        <table:table-column table:style-name="Tabla5.F"/>
        <table:table-column table:style-name="Tabla5.G"/>
        <table:table-column table:style-name="Tabla5.H"/>
        <table:table-column table:style-name="Tabla5.I"/>
        <table:table-column table:style-name="Tabla5.J"/>
        <table:table-row table:style-name="Tabla5.1">
          <table:table-cell table:style-name="Tabla5.A1" table:number-columns-spanned="7" office:value-type="string">
            <text:p text:style-name="P27"><text:span text:style-name="T5">LLINATGES I NOM: <text:s text:c="2"/></text:span><text:span text:style-name="T5"><draw:control text:anchor-type="as-char" svg:y="0cm" draw:z-index="5" draw:name="Forma11" draw:style-name="gr3" draw:text-style-name="P48" svg:width="6.986cm" svg:height="0.634cm" draw:control="control11"/></text:span></text:p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5.H1" table:number-columns-spanned="3" office:value-type="string">
            <text:p text:style-name="P27"><text:span text:style-name="T5">DNI: </text:span><text:span text:style-name="T5"><draw:control text:anchor-type="as-char" svg:y="0cm" draw:z-index="6" draw:name="Forma12" draw:style-name="gr3" draw:text-style-name="P48" svg:width="3.747cm" svg:height="0.698cm" draw:control="control12"/></text:span></text:p>
          </table:table-cell>
          <table:covered-table-cell/>
          <table:covered-table-cell/>
        </table:table-row>
        <table:table-row table:style-name="Tabla5.1">
          <table:table-cell table:style-name="Tabla5.A1" table:number-columns-spanned="3" office:value-type="string">
            <text:p text:style-name="P28"/>
          </table:table-cell>
          <table:covered-table-cell/>
          <table:covered-table-cell/>
          <table:table-cell table:style-name="Tabla5.A1" table:number-columns-spanned="3" office:value-type="string">
            <text:p text:style-name="P28"/>
          </table:table-cell>
          <table:covered-table-cell/>
          <table:covered-table-cell/>
          <table:table-cell table:style-name="Tabla5.G2" table:number-columns-spanned="4" office:value-type="string">
            <text:p text:style-name="P28"/>
          </table:table-cell>
          <table:covered-table-cell/>
          <table:covered-table-cell/>
          <table:covered-table-cell/>
        </table:table-row>
        <table:table-row table:style-name="Tabla5.1">
          <table:table-cell table:style-name="Tabla5.A1" office:value-type="string">
            <text:p text:style-name="P26">Ordre</text:p>
          </table:table-cell>
          <table:table-cell table:style-name="Tabla5.A1" office:value-type="string">
            <text:p text:style-name="P26">Codi plaça</text:p>
          </table:table-cell>
          <table:table-cell table:style-name="Tabla5.A1" office:value-type="string">
            <text:p text:style-name="P26">Codi centres</text:p>
          </table:table-cell>
          <table:table-cell table:style-name="Tabla5.A1" office:value-type="string">
            <text:p text:style-name="P26">Ordre</text:p>
          </table:table-cell>
          <table:table-cell table:style-name="Tabla5.A1" office:value-type="string">
            <text:p text:style-name="P26">Codi plaça</text:p>
          </table:table-cell>
          <table:table-cell table:style-name="Tabla5.A1" office:value-type="string">
            <text:p text:style-name="P26">Codi centres</text:p>
          </table:table-cell>
          <table:table-cell table:style-name="Tabla5.A1" table:number-columns-spanned="2" office:value-type="string">
            <text:p text:style-name="P26">Ordre</text:p>
          </table:table-cell>
          <table:covered-table-cell/>
          <table:table-cell table:style-name="Tabla5.A1" office:value-type="string">
            <text:p text:style-name="P26">Codi plaça</text:p>
          </table:table-cell>
          <table:table-cell table:style-name="Tabla5.G2" office:value-type="string">
            <text:p text:style-name="P26">Codi centres</text:p>
          </table:table-cell>
        </table:table-row>
        <table:table-row table:style-name="Tabla5.4">
          <table:table-cell table:style-name="Tabla5.A4" office:value-type="string">
            <text:p text:style-name="P16">1)</text:p>
          </table:table-cell>
          <table:table-cell table:style-name="Tabla5.A4" office:value-type="string">
            <text:p text:style-name="P16"><draw:control text:anchor-type="as-char" svg:y="0cm" draw:z-index="7" draw:name="Forma13" draw:style-name="gr3" draw:text-style-name="P49" svg:width="1.777cm" svg:height="0.592cm" draw:control="control13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0)</text:p>
          </table:table-cell>
          <table:table-cell table:style-name="Tabla5.A4" office:value-type="string">
            <text:p text:style-name="P19"><draw:control text:anchor-type="as-char" svg:y="0cm" draw:z-index="8" draw:name="Forma14" draw:style-name="gr3" draw:text-style-name="P49" svg:width="1.777cm" svg:height="0.592cm" draw:control="control14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59)</text:p>
          </table:table-cell>
          <table:covered-table-cell/>
          <table:table-cell table:style-name="Tabla5.A4" office:value-type="string">
            <text:p text:style-name="P16"><draw:control text:anchor-type="as-char" svg:y="0cm" draw:z-index="9" draw:name="Forma15" draw:style-name="gr3" draw:text-style-name="P49" svg:width="1.777cm" svg:height="0.592cm" draw:control="control15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)</text:p>
          </table:table-cell>
          <table:table-cell table:style-name="Tabla5.A4" office:value-type="string">
            <text:p text:style-name="P16"><draw:control text:anchor-type="as-char" svg:y="0cm" draw:z-index="10" draw:name="Forma16" draw:style-name="gr3" draw:text-style-name="P49" svg:width="1.777cm" svg:height="0.592cm" draw:control="control16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1)</text:p>
          </table:table-cell>
          <table:table-cell table:style-name="Tabla5.A4" office:value-type="string">
            <text:p text:style-name="P19"><draw:control text:anchor-type="as-char" svg:y="0cm" draw:z-index="11" draw:name="Forma17" draw:style-name="gr3" draw:text-style-name="P49" svg:width="1.777cm" svg:height="0.592cm" draw:control="control17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0)</text:p>
          </table:table-cell>
          <table:covered-table-cell/>
          <table:table-cell table:style-name="Tabla5.A4" office:value-type="string">
            <text:p text:style-name="P16"><draw:control text:anchor-type="as-char" svg:y="0cm" draw:z-index="12" draw:name="Forma18" draw:style-name="gr3" draw:text-style-name="P49" svg:width="1.777cm" svg:height="0.592cm" draw:control="control18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3)</text:p>
          </table:table-cell>
          <table:table-cell table:style-name="Tabla5.A4" office:value-type="string">
            <text:p text:style-name="P16"><draw:control text:anchor-type="as-char" svg:y="0cm" draw:z-index="13" draw:name="Forma19" draw:style-name="gr3" draw:text-style-name="P49" svg:width="1.777cm" svg:height="0.592cm" draw:control="control19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2)</text:p>
          </table:table-cell>
          <table:table-cell table:style-name="Tabla5.A4" office:value-type="string">
            <text:p text:style-name="P19"><draw:control text:anchor-type="as-char" svg:y="0cm" draw:z-index="14" draw:name="Forma20" draw:style-name="gr3" draw:text-style-name="P49" svg:width="1.777cm" svg:height="0.592cm" draw:control="control20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1)</text:p>
          </table:table-cell>
          <table:covered-table-cell/>
          <table:table-cell table:style-name="Tabla5.A4" office:value-type="string">
            <text:p text:style-name="P16"><draw:control text:anchor-type="as-char" svg:y="0cm" draw:z-index="15" draw:name="Forma21" draw:style-name="gr3" draw:text-style-name="P49" svg:width="1.777cm" svg:height="0.592cm" draw:control="control21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4)</text:p>
          </table:table-cell>
          <table:table-cell table:style-name="Tabla5.A4" office:value-type="string">
            <text:p text:style-name="P16"><draw:control text:anchor-type="as-char" svg:y="0cm" draw:z-index="16" draw:name="Forma22" draw:style-name="gr3" draw:text-style-name="P49" svg:width="1.777cm" svg:height="0.592cm" draw:control="control22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3)</text:p>
          </table:table-cell>
          <table:table-cell table:style-name="Tabla5.A4" office:value-type="string">
            <text:p text:style-name="P19"><draw:control text:anchor-type="as-char" svg:y="0cm" draw:z-index="17" draw:name="Forma23" draw:style-name="gr3" draw:text-style-name="P49" svg:width="1.777cm" svg:height="0.592cm" draw:control="control23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2)</text:p>
          </table:table-cell>
          <table:covered-table-cell/>
          <table:table-cell table:style-name="Tabla5.A4" office:value-type="string">
            <text:p text:style-name="P16"><draw:control text:anchor-type="as-char" svg:y="0cm" draw:z-index="18" draw:name="Forma24" draw:style-name="gr3" draw:text-style-name="P49" svg:width="1.777cm" svg:height="0.592cm" draw:control="control24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5)</text:p>
          </table:table-cell>
          <table:table-cell table:style-name="Tabla5.A4" office:value-type="string">
            <text:p text:style-name="P16"><draw:control text:anchor-type="as-char" svg:y="0cm" draw:z-index="19" draw:name="Forma25" draw:style-name="gr3" draw:text-style-name="P49" svg:width="1.777cm" svg:height="0.592cm" draw:control="control25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4)</text:p>
          </table:table-cell>
          <table:table-cell table:style-name="Tabla5.A4" office:value-type="string">
            <text:p text:style-name="P19"><draw:control text:anchor-type="as-char" svg:y="0cm" draw:z-index="20" draw:name="Forma26" draw:style-name="gr3" draw:text-style-name="P49" svg:width="1.777cm" svg:height="0.592cm" draw:control="control26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3)</text:p>
          </table:table-cell>
          <table:covered-table-cell/>
          <table:table-cell table:style-name="Tabla5.A4" office:value-type="string">
            <text:p text:style-name="P16"><draw:control text:anchor-type="as-char" svg:y="0cm" draw:z-index="21" draw:name="Forma27" draw:style-name="gr3" draw:text-style-name="P49" svg:width="1.777cm" svg:height="0.592cm" draw:control="control27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6)</text:p>
          </table:table-cell>
          <table:table-cell table:style-name="Tabla5.A4" office:value-type="string">
            <text:p text:style-name="P16"><draw:control text:anchor-type="as-char" svg:y="0cm" draw:z-index="22" draw:name="Forma28" draw:style-name="gr3" draw:text-style-name="P49" svg:width="1.777cm" svg:height="0.592cm" draw:control="control28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5)</text:p>
          </table:table-cell>
          <table:table-cell table:style-name="Tabla5.A4" office:value-type="string">
            <text:p text:style-name="P19"><draw:control text:anchor-type="as-char" svg:y="0cm" draw:z-index="23" draw:name="Forma29" draw:style-name="gr3" draw:text-style-name="P49" svg:width="1.777cm" svg:height="0.592cm" draw:control="control29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4)</text:p>
          </table:table-cell>
          <table:covered-table-cell/>
          <table:table-cell table:style-name="Tabla5.A4" office:value-type="string">
            <text:p text:style-name="P16"><draw:control text:anchor-type="as-char" svg:y="0cm" draw:z-index="24" draw:name="Forma30" draw:style-name="gr3" draw:text-style-name="P49" svg:width="1.777cm" svg:height="0.592cm" draw:control="control30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7)</text:p>
          </table:table-cell>
          <table:table-cell table:style-name="Tabla5.A4" office:value-type="string">
            <text:p text:style-name="P16"><draw:control text:anchor-type="as-char" svg:y="0cm" draw:z-index="25" draw:name="Forma31" draw:style-name="gr3" draw:text-style-name="P49" svg:width="1.777cm" svg:height="0.592cm" draw:control="control31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6)</text:p>
          </table:table-cell>
          <table:table-cell table:style-name="Tabla5.A4" office:value-type="string">
            <text:p text:style-name="P19"><draw:control text:anchor-type="as-char" svg:y="0cm" draw:z-index="26" draw:name="Forma32" draw:style-name="gr3" draw:text-style-name="P49" svg:width="1.777cm" svg:height="0.592cm" draw:control="control32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5)</text:p>
          </table:table-cell>
          <table:covered-table-cell/>
          <table:table-cell table:style-name="Tabla5.A4" office:value-type="string">
            <text:p text:style-name="P16"><draw:control text:anchor-type="as-char" svg:y="0cm" draw:z-index="27" draw:name="Forma33" draw:style-name="gr3" draw:text-style-name="P49" svg:width="1.777cm" svg:height="0.592cm" draw:control="control33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8)</text:p>
          </table:table-cell>
          <table:table-cell table:style-name="Tabla5.A4" office:value-type="string">
            <text:p text:style-name="P16"><draw:control text:anchor-type="as-char" svg:y="0cm" draw:z-index="28" draw:name="Forma34" draw:style-name="gr3" draw:text-style-name="P49" svg:width="1.777cm" svg:height="0.592cm" draw:control="control34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7)</text:p>
          </table:table-cell>
          <table:table-cell table:style-name="Tabla5.A4" office:value-type="string">
            <text:p text:style-name="P19"><draw:control text:anchor-type="as-char" svg:y="0cm" draw:z-index="29" draw:name="Forma35" draw:style-name="gr3" draw:text-style-name="P49" svg:width="1.777cm" svg:height="0.592cm" draw:control="control35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6)</text:p>
          </table:table-cell>
          <table:covered-table-cell/>
          <table:table-cell table:style-name="Tabla5.A4" office:value-type="string">
            <text:p text:style-name="P16"><draw:control text:anchor-type="as-char" svg:y="0cm" draw:z-index="30" draw:name="Forma36" draw:style-name="gr3" draw:text-style-name="P49" svg:width="1.777cm" svg:height="0.592cm" draw:control="control36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9)</text:p>
          </table:table-cell>
          <table:table-cell table:style-name="Tabla5.A4" office:value-type="string">
            <text:p text:style-name="P16"><draw:control text:anchor-type="as-char" svg:y="0cm" draw:z-index="31" draw:name="Forma37" draw:style-name="gr3" draw:text-style-name="P49" svg:width="1.777cm" svg:height="0.592cm" draw:control="control37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8)</text:p>
          </table:table-cell>
          <table:table-cell table:style-name="Tabla5.A4" office:value-type="string">
            <text:p text:style-name="P19"><draw:control text:anchor-type="as-char" svg:y="0cm" draw:z-index="32" draw:name="Forma38" draw:style-name="gr3" draw:text-style-name="P49" svg:width="1.777cm" svg:height="0.592cm" draw:control="control38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7)</text:p>
          </table:table-cell>
          <table:covered-table-cell/>
          <table:table-cell table:style-name="Tabla5.A4" office:value-type="string">
            <text:p text:style-name="P16"><draw:control text:anchor-type="as-char" svg:y="0cm" draw:z-index="33" draw:name="Forma39" draw:style-name="gr3" draw:text-style-name="P49" svg:width="1.777cm" svg:height="0.592cm" draw:control="control39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0)</text:p>
          </table:table-cell>
          <table:table-cell table:style-name="Tabla5.A4" office:value-type="string">
            <text:p text:style-name="P16"><draw:control text:anchor-type="as-char" svg:y="0cm" draw:z-index="34" draw:name="Forma40" draw:style-name="gr3" draw:text-style-name="P49" svg:width="1.777cm" svg:height="0.592cm" draw:control="control40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39)</text:p>
          </table:table-cell>
          <table:table-cell table:style-name="Tabla5.A4" office:value-type="string">
            <text:p text:style-name="P19"><draw:control text:anchor-type="as-char" svg:y="0cm" draw:z-index="35" draw:name="Forma41" draw:style-name="gr3" draw:text-style-name="P49" svg:width="1.777cm" svg:height="0.592cm" draw:control="control41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8)</text:p>
          </table:table-cell>
          <table:covered-table-cell/>
          <table:table-cell table:style-name="Tabla5.A4" office:value-type="string">
            <text:p text:style-name="P16"><draw:control text:anchor-type="as-char" svg:y="0cm" draw:z-index="36" draw:name="Forma42" draw:style-name="gr3" draw:text-style-name="P49" svg:width="1.777cm" svg:height="0.592cm" draw:control="control42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1)</text:p>
          </table:table-cell>
          <table:table-cell table:style-name="Tabla5.A4" office:value-type="string">
            <text:p text:style-name="P16"><draw:control text:anchor-type="as-char" svg:y="0cm" draw:z-index="37" draw:name="Forma43" draw:style-name="gr3" draw:text-style-name="P49" svg:width="1.777cm" svg:height="0.592cm" draw:control="control43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0)</text:p>
          </table:table-cell>
          <table:table-cell table:style-name="Tabla5.A4" office:value-type="string">
            <text:p text:style-name="P19"><draw:control text:anchor-type="as-char" svg:y="0cm" draw:z-index="38" draw:name="Forma44" draw:style-name="gr3" draw:text-style-name="P49" svg:width="1.777cm" svg:height="0.592cm" draw:control="control44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69)</text:p>
          </table:table-cell>
          <table:covered-table-cell/>
          <table:table-cell table:style-name="Tabla5.A4" office:value-type="string">
            <text:p text:style-name="P16"><draw:control text:anchor-type="as-char" svg:y="0cm" draw:z-index="39" draw:name="Forma45" draw:style-name="gr3" draw:text-style-name="P49" svg:width="1.777cm" svg:height="0.592cm" draw:control="control45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2)</text:p>
          </table:table-cell>
          <table:table-cell table:style-name="Tabla5.A4" office:value-type="string">
            <text:p text:style-name="P16"><draw:control text:anchor-type="as-char" svg:y="0cm" draw:z-index="40" draw:name="Forma46" draw:style-name="gr3" draw:text-style-name="P49" svg:width="1.777cm" svg:height="0.592cm" draw:control="control46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1)</text:p>
          </table:table-cell>
          <table:table-cell table:style-name="Tabla5.A4" office:value-type="string">
            <text:p text:style-name="P19"><draw:control text:anchor-type="as-char" svg:y="0cm" draw:z-index="41" draw:name="Forma47" draw:style-name="gr3" draw:text-style-name="P49" svg:width="1.777cm" svg:height="0.592cm" draw:control="control47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0)</text:p>
          </table:table-cell>
          <table:covered-table-cell/>
          <table:table-cell table:style-name="Tabla5.A4" office:value-type="string">
            <text:p text:style-name="P16"><draw:control text:anchor-type="as-char" svg:y="0cm" draw:z-index="42" draw:name="Forma48" draw:style-name="gr3" draw:text-style-name="P49" svg:width="1.777cm" svg:height="0.592cm" draw:control="control48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3)</text:p>
          </table:table-cell>
          <table:table-cell table:style-name="Tabla5.A4" office:value-type="string">
            <text:p text:style-name="P16"><draw:control text:anchor-type="as-char" svg:y="0cm" draw:z-index="43" draw:name="Forma49" draw:style-name="gr3" draw:text-style-name="P49" svg:width="1.777cm" svg:height="0.592cm" draw:control="control49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2)</text:p>
          </table:table-cell>
          <table:table-cell table:style-name="Tabla5.A4" office:value-type="string">
            <text:p text:style-name="P19"><draw:control text:anchor-type="as-char" svg:y="0cm" draw:z-index="44" draw:name="Forma50" draw:style-name="gr3" draw:text-style-name="P49" svg:width="1.777cm" svg:height="0.592cm" draw:control="control50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1)</text:p>
          </table:table-cell>
          <table:covered-table-cell/>
          <table:table-cell table:style-name="Tabla5.A4" office:value-type="string">
            <text:p text:style-name="P16"><draw:control text:anchor-type="as-char" svg:y="0cm" draw:z-index="45" draw:name="Forma51" draw:style-name="gr3" draw:text-style-name="P49" svg:width="1.777cm" svg:height="0.592cm" draw:control="control51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4)</text:p>
          </table:table-cell>
          <table:table-cell table:style-name="Tabla5.A4" office:value-type="string">
            <text:p text:style-name="P16"><draw:control text:anchor-type="as-char" svg:y="0cm" draw:z-index="46" draw:name="Forma52" draw:style-name="gr3" draw:text-style-name="P49" svg:width="1.777cm" svg:height="0.592cm" draw:control="control52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3)</text:p>
          </table:table-cell>
          <table:table-cell table:style-name="Tabla5.A4" office:value-type="string">
            <text:p text:style-name="P19"><draw:control text:anchor-type="as-char" svg:y="0cm" draw:z-index="47" draw:name="Forma53" draw:style-name="gr3" draw:text-style-name="P49" svg:width="1.777cm" svg:height="0.592cm" draw:control="control53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2)</text:p>
          </table:table-cell>
          <table:covered-table-cell/>
          <table:table-cell table:style-name="Tabla5.A4" office:value-type="string">
            <text:p text:style-name="P16"><draw:control text:anchor-type="as-char" svg:y="0cm" draw:z-index="48" draw:name="Forma54" draw:style-name="gr3" draw:text-style-name="P49" svg:width="1.777cm" svg:height="0.592cm" draw:control="control54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5)</text:p>
          </table:table-cell>
          <table:table-cell table:style-name="Tabla5.A4" office:value-type="string">
            <text:p text:style-name="P16"><draw:control text:anchor-type="as-char" svg:y="0cm" draw:z-index="49" draw:name="Forma55" draw:style-name="gr3" draw:text-style-name="P49" svg:width="1.777cm" svg:height="0.592cm" draw:control="control55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4)</text:p>
          </table:table-cell>
          <table:table-cell table:style-name="Tabla5.A4" office:value-type="string">
            <text:p text:style-name="P19"><draw:control text:anchor-type="as-char" svg:y="0cm" draw:z-index="50" draw:name="Forma56" draw:style-name="gr3" draw:text-style-name="P49" svg:width="1.777cm" svg:height="0.592cm" draw:control="control56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3)</text:p>
          </table:table-cell>
          <table:covered-table-cell/>
          <table:table-cell table:style-name="Tabla5.A4" office:value-type="string">
            <text:p text:style-name="P16"><draw:control text:anchor-type="as-char" svg:y="0cm" draw:z-index="51" draw:name="Forma57" draw:style-name="gr3" draw:text-style-name="P49" svg:width="1.777cm" svg:height="0.592cm" draw:control="control57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6)</text:p>
          </table:table-cell>
          <table:table-cell table:style-name="Tabla5.A4" office:value-type="string">
            <text:p text:style-name="P16"><draw:control text:anchor-type="as-char" svg:y="0cm" draw:z-index="52" draw:name="Forma58" draw:style-name="gr3" draw:text-style-name="P49" svg:width="1.777cm" svg:height="0.592cm" draw:control="control58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5)</text:p>
          </table:table-cell>
          <table:table-cell table:style-name="Tabla5.A4" office:value-type="string">
            <text:p text:style-name="P19"><draw:control text:anchor-type="as-char" svg:y="0cm" draw:z-index="53" draw:name="Forma59" draw:style-name="gr3" draw:text-style-name="P49" svg:width="1.777cm" svg:height="0.592cm" draw:control="control59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4)</text:p>
          </table:table-cell>
          <table:covered-table-cell/>
          <table:table-cell table:style-name="Tabla5.A4" office:value-type="string">
            <text:p text:style-name="P16"><draw:control text:anchor-type="as-char" svg:y="0cm" draw:z-index="54" draw:name="Forma60" draw:style-name="gr3" draw:text-style-name="P49" svg:width="1.777cm" svg:height="0.592cm" draw:control="control60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7)</text:p>
          </table:table-cell>
          <table:table-cell table:style-name="Tabla5.A4" office:value-type="string">
            <text:p text:style-name="P16"><draw:control text:anchor-type="as-char" svg:y="0cm" draw:z-index="55" draw:name="Forma61" draw:style-name="gr3" draw:text-style-name="P49" svg:width="1.777cm" svg:height="0.592cm" draw:control="control61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6)</text:p>
          </table:table-cell>
          <table:table-cell table:style-name="Tabla5.A4" office:value-type="string">
            <text:p text:style-name="P19"><draw:control text:anchor-type="as-char" svg:y="0cm" draw:z-index="56" draw:name="Forma62" draw:style-name="gr3" draw:text-style-name="P49" svg:width="1.777cm" svg:height="0.592cm" draw:control="control62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5)</text:p>
          </table:table-cell>
          <table:covered-table-cell/>
          <table:table-cell table:style-name="Tabla5.A4" office:value-type="string">
            <text:p text:style-name="P16"><draw:control text:anchor-type="as-char" svg:y="0cm" draw:z-index="57" draw:name="Forma63" draw:style-name="gr3" draw:text-style-name="P49" svg:width="1.777cm" svg:height="0.592cm" draw:control="control63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8)</text:p>
          </table:table-cell>
          <table:table-cell table:style-name="Tabla5.A4" office:value-type="string">
            <text:p text:style-name="P16"><draw:control text:anchor-type="as-char" svg:y="0cm" draw:z-index="58" draw:name="Forma64" draw:style-name="gr3" draw:text-style-name="P49" svg:width="1.777cm" svg:height="0.592cm" draw:control="control64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7)</text:p>
          </table:table-cell>
          <table:table-cell table:style-name="Tabla5.A4" office:value-type="string">
            <text:p text:style-name="P19"><draw:control text:anchor-type="as-char" svg:y="0cm" draw:z-index="59" draw:name="Forma65" draw:style-name="gr3" draw:text-style-name="P49" svg:width="1.777cm" svg:height="0.592cm" draw:control="control65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6)</text:p>
          </table:table-cell>
          <table:covered-table-cell/>
          <table:table-cell table:style-name="Tabla5.A4" office:value-type="string">
            <text:p text:style-name="P16"><draw:control text:anchor-type="as-char" svg:y="0cm" draw:z-index="60" draw:name="Forma66" draw:style-name="gr3" draw:text-style-name="P49" svg:width="1.777cm" svg:height="0.592cm" draw:control="control66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19)</text:p>
          </table:table-cell>
          <table:table-cell table:style-name="Tabla5.A4" office:value-type="string">
            <text:p text:style-name="P16"><draw:control text:anchor-type="as-char" svg:y="0cm" draw:z-index="61" draw:name="Forma67" draw:style-name="gr3" draw:text-style-name="P49" svg:width="1.777cm" svg:height="0.592cm" draw:control="control67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8)</text:p>
          </table:table-cell>
          <table:table-cell table:style-name="Tabla5.A4" office:value-type="string">
            <text:p text:style-name="P19"><draw:control text:anchor-type="as-char" svg:y="0cm" draw:z-index="62" draw:name="Forma68" draw:style-name="gr3" draw:text-style-name="P49" svg:width="1.777cm" svg:height="0.592cm" draw:control="control68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7)</text:p>
          </table:table-cell>
          <table:covered-table-cell/>
          <table:table-cell table:style-name="Tabla5.A4" office:value-type="string">
            <text:p text:style-name="P16"><draw:control text:anchor-type="as-char" svg:y="0cm" draw:z-index="63" draw:name="Forma69" draw:style-name="gr3" draw:text-style-name="P49" svg:width="1.777cm" svg:height="0.592cm" draw:control="control69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0)</text:p>
          </table:table-cell>
          <table:table-cell table:style-name="Tabla5.A4" office:value-type="string">
            <text:p text:style-name="P16"><draw:control text:anchor-type="as-char" svg:y="0cm" draw:z-index="64" draw:name="Forma70" draw:style-name="gr3" draw:text-style-name="P49" svg:width="1.777cm" svg:height="0.592cm" draw:control="control70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49)</text:p>
          </table:table-cell>
          <table:table-cell table:style-name="Tabla5.A4" office:value-type="string">
            <text:p text:style-name="P19"><draw:control text:anchor-type="as-char" svg:y="0cm" draw:z-index="65" draw:name="Forma71" draw:style-name="gr3" draw:text-style-name="P49" svg:width="1.777cm" svg:height="0.592cm" draw:control="control71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8)</text:p>
          </table:table-cell>
          <table:covered-table-cell/>
          <table:table-cell table:style-name="Tabla5.A4" office:value-type="string">
            <text:p text:style-name="P16"><draw:control text:anchor-type="as-char" svg:y="0cm" draw:z-index="66" draw:name="Forma72" draw:style-name="gr3" draw:text-style-name="P49" svg:width="1.777cm" svg:height="0.592cm" draw:control="control72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1)</text:p>
          </table:table-cell>
          <table:table-cell table:style-name="Tabla5.A4" office:value-type="string">
            <text:p text:style-name="P16"><draw:control text:anchor-type="as-char" svg:y="0cm" draw:z-index="67" draw:name="Forma73" draw:style-name="gr3" draw:text-style-name="P49" svg:width="1.777cm" svg:height="0.592cm" draw:control="control73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0)</text:p>
          </table:table-cell>
          <table:table-cell table:style-name="Tabla5.A4" office:value-type="string">
            <text:p text:style-name="P19"><draw:control text:anchor-type="as-char" svg:y="0cm" draw:z-index="68" draw:name="Forma74" draw:style-name="gr3" draw:text-style-name="P49" svg:width="1.777cm" svg:height="0.592cm" draw:control="control74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79)</text:p>
          </table:table-cell>
          <table:covered-table-cell/>
          <table:table-cell table:style-name="Tabla5.A4" office:value-type="string">
            <text:p text:style-name="P16"><draw:control text:anchor-type="as-char" svg:y="0cm" draw:z-index="69" draw:name="Forma75" draw:style-name="gr3" draw:text-style-name="P49" svg:width="1.777cm" svg:height="0.592cm" draw:control="control75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2)</text:p>
          </table:table-cell>
          <table:table-cell table:style-name="Tabla5.A4" office:value-type="string">
            <text:p text:style-name="P16"><draw:control text:anchor-type="as-char" svg:y="0cm" draw:z-index="70" draw:name="Forma76" draw:style-name="gr3" draw:text-style-name="P49" svg:width="1.777cm" svg:height="0.592cm" draw:control="control76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1)</text:p>
          </table:table-cell>
          <table:table-cell table:style-name="Tabla5.A4" office:value-type="string">
            <text:p text:style-name="P19"><draw:control text:anchor-type="as-char" svg:y="0cm" draw:z-index="71" draw:name="Forma77" draw:style-name="gr3" draw:text-style-name="P49" svg:width="1.777cm" svg:height="0.592cm" draw:control="control77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0)</text:p>
          </table:table-cell>
          <table:covered-table-cell/>
          <table:table-cell table:style-name="Tabla5.A4" office:value-type="string">
            <text:p text:style-name="P16"><draw:control text:anchor-type="as-char" svg:y="0cm" draw:z-index="72" draw:name="Forma78" draw:style-name="gr3" draw:text-style-name="P49" svg:width="1.777cm" svg:height="0.592cm" draw:control="control78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3)</text:p>
          </table:table-cell>
          <table:table-cell table:style-name="Tabla5.A4" office:value-type="string">
            <text:p text:style-name="P16"><draw:control text:anchor-type="as-char" svg:y="0cm" draw:z-index="73" draw:name="Forma79" draw:style-name="gr3" draw:text-style-name="P49" svg:width="1.777cm" svg:height="0.592cm" draw:control="control79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2)</text:p>
          </table:table-cell>
          <table:table-cell table:style-name="Tabla5.A4" office:value-type="string">
            <text:p text:style-name="P19"><draw:control text:anchor-type="as-char" svg:y="0cm" draw:z-index="74" draw:name="Forma80" draw:style-name="gr3" draw:text-style-name="P49" svg:width="1.777cm" svg:height="0.592cm" draw:control="control80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1)</text:p>
          </table:table-cell>
          <table:covered-table-cell/>
          <table:table-cell table:style-name="Tabla5.A4" office:value-type="string">
            <text:p text:style-name="P16"><draw:control text:anchor-type="as-char" svg:y="0cm" draw:z-index="75" draw:name="Forma81" draw:style-name="gr3" draw:text-style-name="P49" svg:width="1.777cm" svg:height="0.592cm" draw:control="control81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4)</text:p>
          </table:table-cell>
          <table:table-cell table:style-name="Tabla5.A4" office:value-type="string">
            <text:p text:style-name="P16"><draw:control text:anchor-type="as-char" svg:y="0cm" draw:z-index="76" draw:name="Forma82" draw:style-name="gr3" draw:text-style-name="P49" svg:width="1.777cm" svg:height="0.592cm" draw:control="control82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3)</text:p>
          </table:table-cell>
          <table:table-cell table:style-name="Tabla5.A4" office:value-type="string">
            <text:p text:style-name="P19"><draw:control text:anchor-type="as-char" svg:y="0cm" draw:z-index="77" draw:name="Forma83" draw:style-name="gr3" draw:text-style-name="P49" svg:width="1.777cm" svg:height="0.592cm" draw:control="control83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2)</text:p>
          </table:table-cell>
          <table:covered-table-cell/>
          <table:table-cell table:style-name="Tabla5.A4" office:value-type="string">
            <text:p text:style-name="P16"><draw:control text:anchor-type="as-char" svg:y="0cm" draw:z-index="78" draw:name="Forma84" draw:style-name="gr3" draw:text-style-name="P49" svg:width="1.777cm" svg:height="0.592cm" draw:control="control84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5)</text:p>
          </table:table-cell>
          <table:table-cell table:style-name="Tabla5.A4" office:value-type="string">
            <text:p text:style-name="P16"><draw:control text:anchor-type="as-char" svg:y="0cm" draw:z-index="79" draw:name="Forma85" draw:style-name="gr3" draw:text-style-name="P49" svg:width="1.777cm" svg:height="0.592cm" draw:control="control85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4)</text:p>
          </table:table-cell>
          <table:table-cell table:style-name="Tabla5.A4" office:value-type="string">
            <text:p text:style-name="P19"><draw:control text:anchor-type="as-char" svg:y="0cm" draw:z-index="80" draw:name="Forma86" draw:style-name="gr3" draw:text-style-name="P49" svg:width="1.777cm" svg:height="0.592cm" draw:control="control86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3)</text:p>
          </table:table-cell>
          <table:covered-table-cell/>
          <table:table-cell table:style-name="Tabla5.A4" office:value-type="string">
            <text:p text:style-name="P16"><draw:control text:anchor-type="as-char" svg:y="0cm" draw:z-index="81" draw:name="Forma87" draw:style-name="gr3" draw:text-style-name="P49" svg:width="1.777cm" svg:height="0.592cm" draw:control="control87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6)</text:p>
          </table:table-cell>
          <table:table-cell table:style-name="Tabla5.A4" office:value-type="string">
            <text:p text:style-name="P16"><draw:control text:anchor-type="as-char" svg:y="0cm" draw:z-index="82" draw:name="Forma88" draw:style-name="gr3" draw:text-style-name="P49" svg:width="1.777cm" svg:height="0.592cm" draw:control="control88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5)</text:p>
          </table:table-cell>
          <table:table-cell table:style-name="Tabla5.A4" office:value-type="string">
            <text:p text:style-name="P19"><draw:control text:anchor-type="as-char" svg:y="0cm" draw:z-index="83" draw:name="Forma89" draw:style-name="gr3" draw:text-style-name="P49" svg:width="1.777cm" svg:height="0.592cm" draw:control="control89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4)</text:p>
          </table:table-cell>
          <table:covered-table-cell/>
          <table:table-cell table:style-name="Tabla5.A4" office:value-type="string">
            <text:p text:style-name="P16"><draw:control text:anchor-type="as-char" svg:y="0cm" draw:z-index="84" draw:name="Forma90" draw:style-name="gr3" draw:text-style-name="P49" svg:width="1.777cm" svg:height="0.592cm" draw:control="control90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7)</text:p>
          </table:table-cell>
          <table:table-cell table:style-name="Tabla5.A4" office:value-type="string">
            <text:p text:style-name="P16"><draw:control text:anchor-type="as-char" svg:y="0cm" draw:z-index="85" draw:name="Forma91" draw:style-name="gr3" draw:text-style-name="P49" svg:width="1.777cm" svg:height="0.592cm" draw:control="control91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6)</text:p>
          </table:table-cell>
          <table:table-cell table:style-name="Tabla5.A4" office:value-type="string">
            <text:p text:style-name="P19"><draw:control text:anchor-type="as-char" svg:y="0cm" draw:z-index="86" draw:name="Forma92" draw:style-name="gr3" draw:text-style-name="P49" svg:width="1.777cm" svg:height="0.592cm" draw:control="control92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5)</text:p>
          </table:table-cell>
          <table:covered-table-cell/>
          <table:table-cell table:style-name="Tabla5.A4" office:value-type="string">
            <text:p text:style-name="P16"><draw:control text:anchor-type="as-char" svg:y="0cm" draw:z-index="87" draw:name="Forma93" draw:style-name="gr3" draw:text-style-name="P49" svg:width="1.777cm" svg:height="0.592cm" draw:control="control93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8)</text:p>
          </table:table-cell>
          <table:table-cell table:style-name="Tabla5.A4" office:value-type="string">
            <text:p text:style-name="P16"><draw:control text:anchor-type="as-char" svg:y="0cm" draw:z-index="88" draw:name="Forma94" draw:style-name="gr3" draw:text-style-name="P49" svg:width="1.777cm" svg:height="0.592cm" draw:control="control94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7)</text:p>
          </table:table-cell>
          <table:table-cell table:style-name="Tabla5.A4" office:value-type="string">
            <text:p text:style-name="P19"><draw:control text:anchor-type="as-char" svg:y="0cm" draw:z-index="89" draw:name="Forma95" draw:style-name="gr3" draw:text-style-name="P49" svg:width="1.777cm" svg:height="0.592cm" draw:control="control95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6)</text:p>
          </table:table-cell>
          <table:covered-table-cell/>
          <table:table-cell table:style-name="Tabla5.A4" office:value-type="string">
            <text:p text:style-name="P16"><draw:control text:anchor-type="as-char" svg:y="0cm" draw:z-index="90" draw:name="Forma96" draw:style-name="gr3" draw:text-style-name="P49" svg:width="1.777cm" svg:height="0.592cm" draw:control="control96"/></text:p>
          </table:table-cell>
          <table:table-cell table:style-name="Tabla5.H1" office:value-type="string">
            <text:p text:style-name="P16"/>
          </table:table-cell>
        </table:table-row>
        <table:table-row table:style-name="Tabla5.4">
          <table:table-cell table:style-name="Tabla5.A4" office:value-type="string">
            <text:p text:style-name="P16">29)</text:p>
          </table:table-cell>
          <table:table-cell table:style-name="Tabla5.A4" office:value-type="string">
            <text:p text:style-name="P16"><draw:control text:anchor-type="as-char" svg:y="0cm" draw:z-index="91" draw:name="Forma97" draw:style-name="gr3" draw:text-style-name="P49" svg:width="1.777cm" svg:height="0.592cm" draw:control="control97"/></text:p>
          </table:table-cell>
          <table:table-cell table:style-name="Tabla5.A4" office:value-type="string">
            <text:p text:style-name="P16"/>
          </table:table-cell>
          <table:table-cell table:style-name="Tabla5.A4" office:value-type="string">
            <text:p text:style-name="P16">58)</text:p>
          </table:table-cell>
          <table:table-cell table:style-name="Tabla5.A4" office:value-type="string">
            <text:p text:style-name="P19"><draw:control text:anchor-type="as-char" svg:y="0cm" draw:z-index="92" draw:name="Forma98" draw:style-name="gr3" draw:text-style-name="P49" svg:width="1.777cm" svg:height="0.592cm" draw:control="control98"/></text:p>
          </table:table-cell>
          <table:table-cell table:style-name="Tabla5.A4" office:value-type="string">
            <text:p text:style-name="P19"/>
          </table:table-cell>
          <table:table-cell table:style-name="Tabla5.A4" table:number-columns-spanned="2" office:value-type="string">
            <text:p text:style-name="P16">87)</text:p>
          </table:table-cell>
          <table:covered-table-cell/>
          <table:table-cell table:style-name="Tabla5.A4" office:value-type="string">
            <text:p text:style-name="P16"><draw:control text:anchor-type="as-char" svg:y="0cm" draw:z-index="93" draw:name="Forma99" draw:style-name="gr3" draw:text-style-name="P49" svg:width="1.777cm" svg:height="0.592cm" draw:control="control99"/></text:p>
          </table:table-cell>
          <table:table-cell table:style-name="Tabla5.H1" office:value-type="string">
            <text:p text:style-name="P16"/>
          </table:table-cell>
        </table:table-row>
      </table:table>
      <text:p text:style-name="P4"/>
      <text:p text:style-name="P36"/>
      <text:p text:style-name="P22"/>
      <text:p text:style-name="P22"/>
      <text:p text:style-name="P22">SELECCIÓ DE DESTINACIONS (2/2)</text:p>
      <text:p text:style-name="P25"/>
      <text:p text:style-name="P25"/>
      <table:table table:name="Tabla6" table:style-name="Tabla6">
        <table:table-column table:style-name="Tabla6.A"/>
        <table:table-column table:style-name="Tabla6.B"/>
        <table:table-column table:style-name="Tabla6.C"/>
        <table:table-column table:style-name="Tabla6.D"/>
        <table:table-column table:style-name="Tabla6.E"/>
        <table:table-column table:style-name="Tabla6.F"/>
        <table:table-column table:style-name="Tabla6.G"/>
        <table:table-column table:style-name="Tabla6.H"/>
        <table:table-column table:style-name="Tabla6.I"/>
        <table:table-column table:style-name="Tabla6.J"/>
        <table:table-row table:style-name="Tabla6.1">
          <table:table-cell table:style-name="Tabla6.A1" table:number-columns-spanned="7" office:value-type="string">
            <text:p text:style-name="P27"><text:span text:style-name="T5">LLINATGES I NOM:</text:span><text:span text:style-name="T5"><draw:control text:anchor-type="as-char" svg:y="0cm" draw:z-index="94" draw:name="Forma100" draw:style-name="gr3" draw:text-style-name="P48" svg:width="6.986cm" svg:height="0.634cm" draw:control="control100"/></text:span></text:p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6.H1" table:number-columns-spanned="3" office:value-type="string">
            <text:p text:style-name="P20">DNI:</text:p>
            <text:p text:style-name="P20"><draw:control text:anchor-type="as-char" svg:y="0cm" draw:z-index="95" draw:name="Forma101" draw:style-name="gr3" draw:text-style-name="P48" svg:width="3.747cm" svg:height="0.698cm" draw:control="control101"/></text:p>
          </table:table-cell>
          <table:covered-table-cell/>
          <table:covered-table-cell/>
        </table:table-row>
        <table:table-row table:style-name="Tabla6.1">
          <table:table-cell table:style-name="Tabla6.A1" table:number-columns-spanned="3" office:value-type="string">
            <text:p text:style-name="P28"/>
          </table:table-cell>
          <table:covered-table-cell/>
          <table:covered-table-cell/>
          <table:table-cell table:style-name="Tabla6.A1" table:number-columns-spanned="3" office:value-type="string">
            <text:p text:style-name="P28"/>
          </table:table-cell>
          <table:covered-table-cell/>
          <table:covered-table-cell/>
          <table:table-cell table:style-name="Tabla6.G2" table:number-columns-spanned="4" office:value-type="string">
            <text:p text:style-name="P28"/>
          </table:table-cell>
          <table:covered-table-cell/>
          <table:covered-table-cell/>
          <table:covered-table-cell/>
        </table:table-row>
        <table:table-row table:style-name="Tabla6.1">
          <table:table-cell table:style-name="Tabla6.A1" office:value-type="string">
            <text:p text:style-name="P26">Ordre</text:p>
          </table:table-cell>
          <table:table-cell table:style-name="Tabla6.A1" office:value-type="string">
            <text:p text:style-name="P26">Codi plaça</text:p>
          </table:table-cell>
          <table:table-cell table:style-name="Tabla6.A1" office:value-type="string">
            <text:p text:style-name="P26">Codi centres</text:p>
          </table:table-cell>
          <table:table-cell table:style-name="Tabla6.A1" office:value-type="string">
            <text:p text:style-name="P26">Ordre</text:p>
          </table:table-cell>
          <table:table-cell table:style-name="Tabla6.A1" office:value-type="string">
            <text:p text:style-name="P26">Codi plaça</text:p>
          </table:table-cell>
          <table:table-cell table:style-name="Tabla6.A1" office:value-type="string">
            <text:p text:style-name="P26">Codi centres</text:p>
          </table:table-cell>
          <table:table-cell table:style-name="Tabla6.A1" table:number-columns-spanned="2" office:value-type="string">
            <text:p text:style-name="P26">Ordre</text:p>
          </table:table-cell>
          <table:covered-table-cell/>
          <table:table-cell table:style-name="Tabla6.A1" office:value-type="string">
            <text:p text:style-name="P26">Codi plaça</text:p>
          </table:table-cell>
          <table:table-cell table:style-name="Tabla6.G2" office:value-type="string">
            <text:p text:style-name="P26">Codi centres</text:p>
          </table:table-cell>
        </table:table-row>
        <table:table-row table:style-name="Tabla6.4">
          <table:table-cell table:style-name="Tabla6.A4" office:value-type="string">
            <text:p text:style-name="P16">88)</text:p>
          </table:table-cell>
          <table:table-cell table:style-name="Tabla6.A4" office:value-type="string">
            <text:p text:style-name="P16"><draw:control text:anchor-type="as-char" svg:y="0cm" draw:z-index="96" draw:name="Forma102" draw:style-name="gr3" draw:text-style-name="P49" svg:width="1.777cm" svg:height="0.592cm" draw:control="control102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95)</text:p>
          </table:table-cell>
          <table:table-cell table:style-name="Tabla6.A4" office:value-type="string">
            <text:p text:style-name="P19"><draw:control text:anchor-type="as-char" svg:y="0cm" draw:z-index="97" draw:name="Forma103" draw:style-name="gr3" draw:text-style-name="P49" svg:width="1.777cm" svg:height="0.592cm" draw:control="control103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2)</text:p>
          </table:table-cell>
          <table:covered-table-cell/>
          <table:table-cell table:style-name="Tabla6.A4" office:value-type="string">
            <text:p text:style-name="P16"><draw:control text:anchor-type="as-char" svg:y="0cm" draw:z-index="98" draw:name="Forma104" draw:style-name="gr3" draw:text-style-name="P49" svg:width="1.777cm" svg:height="0.592cm" draw:control="control104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89)</text:p>
          </table:table-cell>
          <table:table-cell table:style-name="Tabla6.A4" office:value-type="string">
            <text:p text:style-name="P16"><draw:control text:anchor-type="as-char" svg:y="0cm" draw:z-index="99" draw:name="Forma105" draw:style-name="gr3" draw:text-style-name="P49" svg:width="1.777cm" svg:height="0.592cm" draw:control="control105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96)</text:p>
          </table:table-cell>
          <table:table-cell table:style-name="Tabla6.A4" office:value-type="string">
            <text:p text:style-name="P19"><draw:control text:anchor-type="as-char" svg:y="0cm" draw:z-index="100" draw:name="Forma106" draw:style-name="gr3" draw:text-style-name="P49" svg:width="1.777cm" svg:height="0.592cm" draw:control="control106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3)</text:p>
          </table:table-cell>
          <table:covered-table-cell/>
          <table:table-cell table:style-name="Tabla6.A4" office:value-type="string">
            <text:p text:style-name="P16"><draw:control text:anchor-type="as-char" svg:y="0cm" draw:z-index="101" draw:name="Forma107" draw:style-name="gr3" draw:text-style-name="P49" svg:width="1.777cm" svg:height="0.592cm" draw:control="control107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90)</text:p>
          </table:table-cell>
          <table:table-cell table:style-name="Tabla6.A4" office:value-type="string">
            <text:p text:style-name="P16"><draw:control text:anchor-type="as-char" svg:y="0cm" draw:z-index="102" draw:name="Forma108" draw:style-name="gr3" draw:text-style-name="P49" svg:width="1.777cm" svg:height="0.592cm" draw:control="control108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97)</text:p>
          </table:table-cell>
          <table:table-cell table:style-name="Tabla6.A4" office:value-type="string">
            <text:p text:style-name="P19"><draw:control text:anchor-type="as-char" svg:y="0cm" draw:z-index="103" draw:name="Forma109" draw:style-name="gr3" draw:text-style-name="P49" svg:width="1.777cm" svg:height="0.592cm" draw:control="control109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4)</text:p>
          </table:table-cell>
          <table:covered-table-cell/>
          <table:table-cell table:style-name="Tabla6.A4" office:value-type="string">
            <text:p text:style-name="P16"><draw:control text:anchor-type="as-char" svg:y="0cm" draw:z-index="104" draw:name="Forma110" draw:style-name="gr3" draw:text-style-name="P49" svg:width="1.777cm" svg:height="0.592cm" draw:control="control110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91)</text:p>
          </table:table-cell>
          <table:table-cell table:style-name="Tabla6.A4" office:value-type="string">
            <text:p text:style-name="P16"><draw:control text:anchor-type="as-char" svg:y="0cm" draw:z-index="105" draw:name="Forma111" draw:style-name="gr3" draw:text-style-name="P49" svg:width="1.777cm" svg:height="0.592cm" draw:control="control111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98)</text:p>
          </table:table-cell>
          <table:table-cell table:style-name="Tabla6.A4" office:value-type="string">
            <text:p text:style-name="P19"><draw:control text:anchor-type="as-char" svg:y="0cm" draw:z-index="106" draw:name="Forma112" draw:style-name="gr3" draw:text-style-name="P49" svg:width="1.777cm" svg:height="0.592cm" draw:control="control112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5)</text:p>
          </table:table-cell>
          <table:covered-table-cell/>
          <table:table-cell table:style-name="Tabla6.A4" office:value-type="string">
            <text:p text:style-name="P16"><draw:control text:anchor-type="as-char" svg:y="0cm" draw:z-index="107" draw:name="Forma113" draw:style-name="gr3" draw:text-style-name="P49" svg:width="1.777cm" svg:height="0.592cm" draw:control="control113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92)</text:p>
          </table:table-cell>
          <table:table-cell table:style-name="Tabla6.A4" office:value-type="string">
            <text:p text:style-name="P16"><draw:control text:anchor-type="as-char" svg:y="0cm" draw:z-index="108" draw:name="Forma114" draw:style-name="gr3" draw:text-style-name="P49" svg:width="1.777cm" svg:height="0.592cm" draw:control="control114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99)</text:p>
          </table:table-cell>
          <table:table-cell table:style-name="Tabla6.A4" office:value-type="string">
            <text:p text:style-name="P19"><draw:control text:anchor-type="as-char" svg:y="0cm" draw:z-index="109" draw:name="Forma115" draw:style-name="gr3" draw:text-style-name="P49" svg:width="1.777cm" svg:height="0.592cm" draw:control="control115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6)</text:p>
          </table:table-cell>
          <table:covered-table-cell/>
          <table:table-cell table:style-name="Tabla6.A4" office:value-type="string">
            <text:p text:style-name="P16"><draw:control text:anchor-type="as-char" svg:y="0cm" draw:z-index="110" draw:name="Forma116" draw:style-name="gr3" draw:text-style-name="P49" svg:width="1.777cm" svg:height="0.592cm" draw:control="control116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93)</text:p>
          </table:table-cell>
          <table:table-cell table:style-name="Tabla6.A4" office:value-type="string">
            <text:p text:style-name="P16"><draw:control text:anchor-type="as-char" svg:y="0cm" draw:z-index="111" draw:name="Forma117" draw:style-name="gr3" draw:text-style-name="P49" svg:width="1.777cm" svg:height="0.592cm" draw:control="control117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100)</text:p>
          </table:table-cell>
          <table:table-cell table:style-name="Tabla6.A4" office:value-type="string">
            <text:p text:style-name="P19"><draw:control text:anchor-type="as-char" svg:y="0cm" draw:z-index="112" draw:name="Forma118" draw:style-name="gr3" draw:text-style-name="P49" svg:width="1.777cm" svg:height="0.592cm" draw:control="control118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7)</text:p>
          </table:table-cell>
          <table:covered-table-cell/>
          <table:table-cell table:style-name="Tabla6.A4" office:value-type="string">
            <text:p text:style-name="P16"><draw:control text:anchor-type="as-char" svg:y="0cm" draw:z-index="113" draw:name="Forma119" draw:style-name="gr3" draw:text-style-name="P49" svg:width="1.777cm" svg:height="0.592cm" draw:control="control119"/></text:p>
          </table:table-cell>
          <table:table-cell table:style-name="Tabla6.H1" office:value-type="string">
            <text:p text:style-name="P16"/>
          </table:table-cell>
        </table:table-row>
        <table:table-row table:style-name="Tabla6.4">
          <table:table-cell table:style-name="Tabla6.A4" office:value-type="string">
            <text:p text:style-name="P16">94)</text:p>
          </table:table-cell>
          <table:table-cell table:style-name="Tabla6.A4" office:value-type="string">
            <text:p text:style-name="P16"><draw:control text:anchor-type="as-char" svg:y="0cm" draw:z-index="114" draw:name="Forma120" draw:style-name="gr3" draw:text-style-name="P49" svg:width="1.777cm" svg:height="0.592cm" draw:control="control120"/></text:p>
          </table:table-cell>
          <table:table-cell table:style-name="Tabla6.A4" office:value-type="string">
            <text:p text:style-name="P16"/>
          </table:table-cell>
          <table:table-cell table:style-name="Tabla6.A4" office:value-type="string">
            <text:p text:style-name="P16">101)</text:p>
          </table:table-cell>
          <table:table-cell table:style-name="Tabla6.A4" office:value-type="string">
            <text:p text:style-name="P19"><draw:control text:anchor-type="as-char" svg:y="0cm" draw:z-index="115" draw:name="Forma121" draw:style-name="gr3" draw:text-style-name="P49" svg:width="1.777cm" svg:height="0.592cm" draw:control="control121"/></text:p>
          </table:table-cell>
          <table:table-cell table:style-name="Tabla6.A4" office:value-type="string">
            <text:p text:style-name="P19"/>
          </table:table-cell>
          <table:table-cell table:style-name="Tabla6.A4" table:number-columns-spanned="2" office:value-type="string">
            <text:p text:style-name="P16">108)</text:p>
          </table:table-cell>
          <table:covered-table-cell/>
          <table:table-cell table:style-name="Tabla6.A4" office:value-type="string">
            <text:p text:style-name="P16"><draw:control text:anchor-type="as-char" svg:y="0cm" draw:z-index="116" draw:name="Forma122" draw:style-name="gr3" draw:text-style-name="P49" svg:width="1.777cm" svg:height="0.592cm" draw:control="control122"/></text:p>
          </table:table-cell>
          <table:table-cell table:style-name="Tabla6.H1" office:value-type="string">
            <text:p text:style-name="P16"/>
          </table:table-cell>
        </table:table-row>
      </table:table>
      <text:p text:style-name="P7"/>
      <text:p text:style-name="P25"/>
      <text:p text:style-name="P23">SOL·LICIT participar en el procediment d’adjudicació de destinacions amb les places que figuren ordenades en aquesta sol·licitud.</text:p>
      <text:p text:style-name="P10"/>
      <text:p text:style-name="P10"/>
      <text:p text:style-name="P7"><text:span text:style-name="T2"><draw:control text:anchor-type="as-char" draw:z-index="117" draw:name="Forma123" draw:style-name="gr2" draw:text-style-name="P48" svg:width="3.151cm" svg:height="0.592cm" draw:control="control123"/></text:span><text:span text:style-name="T2">, </text:span><text:span text:style-name="T2"><draw:control text:anchor-type="as-char" draw:z-index="118" draw:name="Forma124" draw:style-name="gr2" draw:text-style-name="P48" svg:width="1.65cm" svg:height="0.592cm" draw:control="control124"/></text:span><text:span text:style-name="T2"><text:s/>d </text:span><text:span text:style-name="T2"><draw:control text:anchor-type="as-char" draw:z-index="119" draw:name="Forma125" draw:style-name="gr2" draw:text-style-name="P48" svg:width="3.151cm" svg:height="0.592cm" draw:control="control125"/></text:span><text:span text:style-name="T2"><text:s/>de 20 </text:span><text:span text:style-name="T2"><draw:control text:anchor-type="as-char" draw:z-index="120" draw:name="Forma126" draw:style-name="gr2" draw:text-style-name="P48" svg:width="0.71cm" svg:height="0.592cm" draw:control="control126"/></text:span></text:p>
      <text:p text:style-name="P12"/>
      <text:p text:style-name="P12"/>
      <text:p text:style-name="P10">[Signatura]</text:p>
      <text:p text:style-name="P13"/>
      <text:p text:style-name="P13"/>
      <text:p text:style-name="P13"/>
      <text:p text:style-name="P13">Política de privacitat</text:p>
      <text:p text:style-name="P13"/>
      <text:p text:style-name="P46">D’acord amb el que es disposa en l’article 5 de la Llei orgànica 15/1999, de 13 de desembre, de protecció de dades de caràcter personal, i en l’article 12 del Reial decret 1720/2007, de 27 de desembre, pel qual s’aprova el Reglament de desenvolupament d’aquesta Llei, els sol·licitants han de consentir expressament que les dades facilitades siguin recollides i tractades en un fitxer de titularitat de la Conselleria d’Educació i Universitat, amb domicili al carrer d’Alfons el Magnànim, 29, 07004,</text:p>
      <text:p text:style-name="P46">de Palma.</text:p>
      <text:p text:style-name="P46">La finalitat d’aquest tractament és gestionar tant la inclusió a les llistes dels professors de religió com els processos que se’n derivin per cobrir places a centres públics d’ensenyament no universitari dependents de la Conselleria d’Educació i Universitat del Govern de les Illes.</text:p>
      <text:p text:style-name="P46">Així mateix, prèvia autorització dels participants en aquesta convocatòria obtinguda</text:p>
      <text:p text:style-name="P46">telemàticament mitjançant un tràmit habilitat a aquest efecte a la pàgina web de la Direcció General de Personal Docent, la Conselleria pot cedir determinades dades personals als centres concertats que ho sol·licitin, a l’efecte que puguin donar informació als aspirants sobre ofertes de treball per a funcions docents.</text:p>
      <text:p text:style-name="P46">En qualsevol moment els sol·licitants poden exercir els drets reconeguts en la Llei, en particular els d’accés, rectificació, cancel·lació i oposició, adreçant-se per escrit a la <text:soft-page-break/>Direcció General de Personal Docent. També poden presentar una sol·licitud als diferents llocs especificats en el punt 4.4 de l’annex 1.</text:p>
      <text:p text:style-name="P46"/>
      <text:p text:style-name="P46"/>
      <text:p text:style-name="P46">He llegit la política de privacitat i l’accept. 􀁆</text:p>
      <text:p text:style-name="P13"/>
      <text:p text:style-name="P13"/>
      <text:p text:style-name="P13"/>
      <text:p text:style-name="P13"/>
      <text:p text:style-name="P42"/>
      <text:p text:style-name="P39"/>
      <text:p text:style-name="P7"><text:span text:style-name="Internet_20_link"><text:span text:style-name="T6"/></text:span></text:p>
      <text:p text:style-name="P18"/>
      <text:p text:style-name="P17"/>
      <text:p text:style-name="P21"/>
      <text:p text:style-name="P43"><text:span text:style-name="T7"/>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30"/>
      <text:p text:style-name="P30"/>
      <text:p text:style-name="P30"/>
      <text:p text:style-name="P30">CONSELLERIA D’EDUCACIÓ <text:span text:style-name="T10">I </text:span><text:span text:style-name="T12">UNIVERSITAT</text:span></text:p>
      <text:p text:style-name="P31"><text:span text:style-name="T8">D</text:span>IRECCIÓ GENERAL DE PERSONAL DOCENT <text:span text:style-name="T11">I CENTRES CONCERTATS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1" svg:font-family="Calibri"/>
    <style:font-face style:name="LegacySanITCBoo" svg:font-family="LegacySanITCBoo"/>
    <style:font-face style:name="Times New Roman" svg:font-family="'Times New Roman'"/>
    <style:font-face style:name="MS Mincho" svg:font-family="'MS Mincho', 'ＭＳ 明朝'" style:font-family-generic="modern"/>
    <style:font-face style:name="Bariol Regular" svg:font-family="'Bariol Regular'" style:font-family-generic="modern" style:font-pitch="variable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egacySanITCBoo1" svg:font-family="LegacySanITCBoo" style:font-family-generic="swiss" style:font-pitch="variable"/>
    <style:font-face style:name="Noto Sans" svg:font-family="'Noto San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Cambria Math" svg:font-family="'Cambria Math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egacySanITCBoo" fo:font-size="12pt" fo:language="es" fo:country="ES" style:font-name-asian="Arial Unicode M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egacySanITCBoo" fo:font-size="12pt" fo:language="es" fo:country="ES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writing-mode="lr-tb"/>
      <style:text-properties style:use-window-font-color="true" loext:opacity="0%" style:font-name="LegacySanITCBoo1" fo:font-family="LegacySanITCBoo" style:font-family-generic="swiss" style:font-pitch="variable" fo:font-size="13pt" fo:language="ca" fo:country="ES" style:font-name-asian="Times New Roman2" style:font-family-asian="'Times New Roman'" style:font-family-generic-asian="roman" style:font-pitch-asian="variable" style:font-size-asian="13pt" style:language-asian="zxx" style:country-asian="none" style:font-name-complex="LegacySanITCBoo1" style:font-family-complex="LegacySanITCBoo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1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style:font-name-asian="Calibri" style:font-family-asian="Calibri" style:font-family-generic-asian="swiss" style:font-pitch-asian="variable" style:font-size-complex="11pt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Calibri" fo:font-family="Calibri" style:font-family-generic="swiss" style:font-pitch="variable" fo:font-size="12pt" fo:language="es" fo:country="ES" style:font-name-asian="Arial" style:font-family-asian="Arial" style:font-family-generic-asian="swiss" style:font-pitch-asian="variable" style:font-size-asian="12pt" style:language-asian="zxx" style:country-asian="none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WW-Peu_20_de_20_pàgina" style:display-name="WW-Peu de pàgina" style:family="paragraph" style:parent-style-name="Standard">
      <style:paragraph-properties style:line-height-at-least="0.388cm" fo:text-align="start" style:justify-single-word="false" fo:orphans="0" fo:widows="0" style:text-autospace="none"/>
      <style:text-properties style:font-name="Calibri" fo:font-family="Calibri" style:font-family-generic="swiss" style:font-pitch="variable" fo:font-size="7.5pt" fo:language="es" fo:country="ES" style:font-size-asian="7.5pt" style:font-name-complex="Bariol Regular" style:font-family-complex="'Bariol Regular'" style:font-family-generic-complex="modern" style:font-pitch-complex="variable" style:font-size-complex="7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Sin_20_espaciado" style:display-name="Sin espaciado" style:family="paragraph">
      <style:paragraph-properties fo:text-align="justify" style:justify-single-word="false" fo:orphans="2" fo:widows="2" fo:hyphenation-ladder-count="no-limit"/>
      <style:text-properties style:use-window-font-color="true" loext:opacity="0%" style:font-name="LegacySanITCBoo1" fo:font-family="LegacySanITCBoo" style:font-family-generic="swiss" style:font-pitch="variable" fo:font-size="13pt" fo:language="ca" fo:country="ES" style:font-name-asian="Arial" style:font-family-asian="Arial" style:font-family-generic-asian="swiss" style:font-pitch-asian="variable" style:font-size-asian="13pt" style:language-asian="zxx" style:country-asian="none" style:font-name-complex="Times New Roman2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text-indent="0cm" style:auto-text-indent="false"/>
      <style:text-properties style:font-name-complex="Times New Roman2" style:font-family-complex="'Times New Roman'" style:font-family-generic-complex="roman" style:font-pitch-complex="variable" fo:hyphenate="true" fo:hyphenation-remain-char-count="2" fo:hyphenation-push-char-count="2" loext:hyphenation-no-caps="false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1" fo:font-family="Calibri" fo:font-size="11pt" fo:language="es" fo:country="ES" style:font-name-asian="Times New Roman1" style:font-family-asian="'Times New Roman'" style:font-family-generic-asian="system" style:font-pitch-asian="variable" style:font-size-asian="11pt" style:language-asian="es" style:country-asian="E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No_20_Spacing" style:display-name="No Spacing" style:family="paragraph" style:default-outline-level="">
      <style:paragraph-properties fo:text-align="justify" style:justify-single-word="false" fo:orphans="2" fo:widows="2" style:vertical-align="auto" style:writing-mode="lr-tb"/>
      <style:text-properties style:font-name="LegacySanITCBoo" fo:font-family="LegacySanITCBoo" fo:font-size="13pt" fo:language="ca" fo:country="ES" style:font-name-asian="Cambria Math" style:font-family-asian="'Cambria Math'" style:font-family-generic-asian="system" style:font-pitch-asian="variable" style:font-size-asian="13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Absatz-Standardschriftart" style:family="text"/>
    <style:style style:name="Fuente_20_de_20_párrafo_20_predeter." style:display-name="Fuente de párrafo predeter." style:family="text"/>
    <style:style style:name="Fuente_20_de_20_párrafo_20_predeter.1" style:display-name="Fuente de párrafo predeter.1" style:family="text"/>
    <style:style style:name="Encabezado_20_Car" style:display-name="Encabezado Car" style:family="text" style:parent-style-name="Fuente_20_de_20_párrafo_20_predeter.1">
      <style:text-properties fo:language="ca" fo:country="ES" style:font-name-asian="Calibri" style:font-family-asian="Calibri" style:font-family-generic-asian="swiss" style:font-pitch-asian="variable" style:font-name-complex="Times New Roman2" style:font-family-complex="'Times New Roman'" style:font-family-generic-complex="roman" style:font-pitch-complex="variable" style:font-size-complex="11pt"/>
    </style:style>
    <style:style style:name="Pie_20_de_20_página_20_Car" style:display-name="Pie de página Car" style:family="text" style:parent-style-name="Fuente_20_de_20_párrafo_20_predeter.1">
      <style:text-properties fo:language="ca" fo:country="ES" style:font-name-asian="Times New Roman2" style:font-family-asian="'Times New Roman'" style:font-family-generic-asian="roman" style:font-pitch-asian="variable" style:font-name-complex="Times New Roman2" style:font-family-complex="'Times New Roman'" style:font-family-generic-complex="roman" style:font-pitch-complex="variable" style:font-size-complex="10pt"/>
    </style:style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none" fo:country="none" style:language-asian="none" style:country-asian="none"/>
    </style:style>
    <style:style style:name="MP2" style:family="paragraph" style:parent-style-name="WW-Peu_20_de_20_pàgina">
      <style:text-properties style:font-name="Noto Sans" fo:font-size="7pt" fo:language="ca" fo:country="ES" style:font-size-asian="7pt" style:font-name-complex="Noto Sans" style:font-size-complex="7pt"/>
    </style:style>
    <style:style style:name="MP3" style:family="paragraph" style:parent-style-name="Footer">
      <style:text-properties fo:color="#ff0000" loext:opacity="100%" style:font-name="Noto Sans" fo:font-size="7pt" style:font-size-asian="7pt" style:font-name-complex="Noto Sans" style:font-size-complex="7pt"/>
    </style:style>
    <style:style style:name="Mfr1" style:family="graphic" style:parent-style-name="Graphics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.249cm" fo:margin-bottom="0.559cm" fo:margin-left="3cm" fo:margin-right="3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94cm" fo:margin-left="0cm" fo:margin-right="0cm" fo:margin-top="1.842cm" style:dynamic-spacing="true"/>
      </style:footer-style>
    </style:page-layout>
    <style:page-layout style:name="Mpm2">
      <style:page-layout-properties fo:page-width="20.999cm" fo:page-height="29.699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áficos1" text:anchor-type="char" svg:x="-1.069cm" svg:y="-0.693cm" svg:width="1.293cm" svg:height="3.806cm" draw:z-index="124"><draw:image xlink:href="Pictures/100002010000007100000149C04AC47C38B0381A.png" xlink:type="simple" xlink:show="embed" xlink:actuate="onLoad" draw:mime-type="image/png"/><draw:contour-polygon svg:width="0.679cm" svg:height="3.123cm" svg:viewBox="0 0 679 3123" draw:points="336,267 389,3390 702,3390 754,3390 962,2959 962,1828 858,1344 649,1128 1015,967 962,267 545,267" draw:recreate-on-edit="false"/></draw:frame></text:p>
      </style:header>
      <style:footer>
        <text:p text:style-name="MP2">C. del Ter, 16, 1r</text:p>
        <text:p text:style-name="MP2">Polígon de Son Fuster</text:p>
        <text:p text:style-name="MP2">07009 Palma </text:p>
        <text:p text:style-name="MP2">Tel. 971 17 </text:p>
        <text:p text:style-name="MP3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07669</meta:initial-creator>
    <meta:creation-date>2017-06-23T09:52:00</meta:creation-date>
    <dc:date>2026-07-22T10:56:55.992000000</dc:date>
    <meta:print-date>2017-06-21T11:50:00</meta:print-date>
    <meta:editing-cycles>10</meta:editing-cycles>
    <meta:editing-duration>PT36M41S</meta:editing-duration>
    <meta:generator>LibreOffice/7.0.6.2$Windows_x86 LibreOffice_project/144abb84a525d8e30c9dbbefa69cbbf2d8d4ae3b</meta:generator>
    <meta:document-statistic meta:table-count="6" meta:image-count="1" meta:object-count="0" meta:page-count="4" meta:paragraph-count="280" meta:word-count="523" meta:character-count="3129" meta:non-whitespace-character-count="2650"/>
  </office:meta>
</office:document-meta>
</file>

<file path=Basic/Standard/ThisDocument.xml><?xml version="1.0" encoding="utf-8"?>
<!DOCTYPE module  PUBLIC '-//OpenOffice.org//DTD OfficeDocument 1.0//EN'  'module.dtd'>
<script:module xmlns:script="http://openoffice.org/2000/script" script:name="ThisDocument" script:language="StarBasic">Rem Attribute VBA_ModuleType=VBADocumentModule
Sub ThisDocument
Rem 
End Sub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ThisDocument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