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68000000A84FC2E9F58378CB00.jpg" manifest:media-type="image/jpeg"/>
  <manifest:file-entry manifest:full-path="Pictures/1000000000000211000000926CC1CCEEFCFFABBC.jpg" manifest:media-type="image/jpeg"/>
  <manifest:file-entry manifest:full-path="Pictures/100000000000020400000072B3C23BBC30A301E1.jpg" manifest:media-type="image/jpeg"/>
  <manifest:file-entry manifest:full-path="Pictures/100000000000025B00000095F7887BD0668AD9F1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adornments="Normal" style:font-pitch="variable" style:font-charset="x-symbol"/>
    <style:font-face style:name="Symbol" svg:font-family="Symbol" style:font-adornments="Normal" style:font-family-generic="roman" style:font-pitch="variable" style:font-charset="x-symbol"/>
    <style:font-face style:name="Arial1" svg:font-family="Arial" style:font-family-generic="swiss"/>
    <style:font-face style:name="Courier New" svg:font-family="'Courier New'" style:font-adornments="Normal" style:font-family-generic="modern" style:font-pitch="fixed"/>
    <style:font-face style:name="Liberation Serif" svg:font-family="'Liberation Serif'" style:font-family-generic="roman" style:font-pitch="variable"/>
    <style:font-face style:name="NotoSans" svg:font-family="NotoSans" style:font-family-generic="roman" style:font-pitch="variable"/>
    <style:font-face style:name="NotoSans-Italic" svg:font-family="NotoSans-Italic" style:font-family-generic="roman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Noto Sans" fo:font-size="11pt" fo:language="ca" fo:country="ES" fo:font-weight="bold" officeooo:paragraph-rsid="00069b4f" style:font-size-asian="11pt" style:font-weight-asian="bold" style:font-size-complex="11pt" style:font-weight-complex="bold"/>
    </style:style>
    <style:style style:name="P2" style:family="paragraph" style:parent-style-name="Standard">
      <style:paragraph-properties fo:text-align="justify" style:justify-single-word="false"/>
      <style:text-properties style:font-name="Noto Sans" fo:font-size="11pt" fo:language="ca" fo:country="ES" fo:font-weight="bold" officeooo:paragraph-rsid="00041540" style:font-size-asian="11pt" style:font-weight-asian="bold" style:font-size-complex="11pt" style:font-weight-complex="bold"/>
    </style:style>
    <style:style style:name="P3" style:family="paragraph" style:parent-style-name="Standard">
      <style:paragraph-properties fo:line-height="150%" fo:text-align="justify" style:justify-single-word="false"/>
      <style:text-properties style:font-name="Noto Sans" fo:font-size="10pt" fo:language="ca" fo:country="ES" fo:font-weight="bold" officeooo:paragraph-rsid="00069b4f" style:font-size-asian="10pt" style:font-weight-asian="bold" style:font-size-complex="10pt" style:font-weight-complex="bold"/>
    </style:style>
    <style:style style:name="P4" style:family="paragraph" style:parent-style-name="Standard">
      <style:paragraph-properties fo:line-height="150%" fo:text-align="justify" style:justify-single-word="false"/>
      <style:text-properties style:font-name="Noto Sans" fo:font-size="10pt" fo:language="ca" fo:country="ES" officeooo:paragraph-rsid="00069b4f" style:font-size-asian="10pt" style:font-size-complex="10pt"/>
    </style:style>
    <style:style style:name="P5" style:family="paragraph" style:parent-style-name="Standard">
      <style:paragraph-properties fo:line-height="150%" fo:text-align="justify" style:justify-single-word="false"/>
      <style:text-properties style:font-name="Noto Sans" fo:font-size="10pt" fo:language="ca" fo:country="ES" officeooo:paragraph-rsid="00069b4f" fo:background-color="transparent" style:font-size-asian="10pt" style:font-size-complex="10pt"/>
    </style:style>
    <style:style style:name="P6" style:family="paragraph" style:parent-style-name="Standard" style:list-style-name="WWNum1">
      <style:paragraph-properties fo:line-height="150%" fo:text-align="justify" style:justify-single-word="false"/>
      <style:text-properties style:font-name="Noto Sans" fo:font-size="10pt" fo:language="ca" fo:country="ES" officeooo:paragraph-rsid="00069b4f" style:font-size-asian="10pt" style:font-size-complex="10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1cc6e3" style:font-weight-asian="bold" style:font-weight-complex="bold"/>
    </style:style>
    <style:style style:name="T3" style:family="text">
      <style:text-properties officeooo:rsid="001cc6e3"/>
    </style:style>
    <style:style style:name="T4" style:family="text">
      <style:text-properties officeooo:rsid="00069b4f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/>
      <text:p text:style-name="P1"/>
      <text:p text:style-name="P1"/>
      <text:p text:style-name="P3">ESCRIT ACREDITATIU DE LA DISPONIBILITAT DE LA DOCUMENTACIÓ JUSTIFICATIVA DEL COMPLIMENT DELS PRINCIPIS TRANSVERSALS DEL PLA DE RECUPERACIÓ, TRANSFORMACIÓ I RESILIÈNCIA</text:p>
      <text:p text:style-name="P3"/>
      <text:p text:style-name="P4"><text:span text:style-name="T1">Sr./Sra. [Nom i llinatges]</text:span>, en representació de l'Ajuntament <text:span text:style-name="T3">de/</text:span>d’<text:span text:style-name="T1">[...]</text:span>, i en l'exercici de les funcions que li corresponen,</text:p>
      <text:p text:style-name="P3">MANIFESTA:</text:p>
      <text:p text:style-name="P4">Que aquest Ajuntament disposa de la documentació justificativa corresponent al compliment dels principis transversals del Pla de Recuperació, Transformació i Resiliència (PRTR), degudament emplenada, signada, arxivada i custodiada en els seus sistemes interns.</text:p>
      <text:p text:style-name="P4">En particular, es fa constar que aquest Ajuntament disposa dels documents següents:</text:p>
      <text:list xml:id="list134329158" text:style-name="WWNum1">
        <text:list-item>
          <text:p text:style-name="P6">Els <text:span text:style-name="T1">annexos </text:span><text:span text:style-name="T2">III.</text:span><text:span text:style-name="T1">A, </text:span><text:span text:style-name="T2">III.</text:span><text:span text:style-name="T1">B, </text:span><text:span text:style-name="T2">III.</text:span><text:span text:style-name="T1">D, </text:span><text:span text:style-name="T2">IV.</text:span><text:span text:style-name="T1">B i </text:span><text:span text:style-name="T2">IV.</text:span><text:span text:style-name="T1">C</text:span> previstos a l'<text:span text:style-name="T1">Ordre HFP/1030/2021</text:span>, degudament emplenats.</text:p>
        </text:list-item>
        <text:list-item>
          <text:p text:style-name="P6">Les <text:span text:style-name="T1">declaracions d'absència de conflicte d'interès (DACI).</text:span></text:p>
        </text:list-item>
        <text:list-item>
          <text:p text:style-name="P6">Els <text:span text:style-name="T1">informes de gestió mensuals, trimestrals i semestrals</text:span> previstos a l'<text:span text:style-name="T1">Ordre HFP/1031/2021</text:span>, degudament elaborats i arxivats.</text:p>
        </text:list-item>
      </text:list>
      <text:p text:style-name="P4">Així mateix, es manifesta que tota aquesta documentació resta a disposició dels òrgans competents en matèria de seguiment, verificació, control i auditoria, perquè pugui ser aportada o examinada en qualsevol moment, en cas que sigui requerida.</text:p>
      <text:p text:style-name="P4">I, perquè així consti als efectes oportuns, es firma <text:span text:style-name="T3">aquest </text:span>escrit.</text:p>
      <text:p text:style-name="P4"/>
      <text:p text:style-name="P4">A <text:span text:style-name="T1">[Municipi]</text:span>, <text:span text:style-name="T1">[data]</text:span>.</text:p>
      <text:p text:style-name="P4">Signatur<text:span text:style-name="T4">a</text:span></text:p>
      <text:p text:style-name="P4"/>
      <text:p text:style-name="P3">[Nom i càrrec de la persona signant]</text:p>
      <text:p text:style-name="P5"><draw:frame draw:style-name="fr1" draw:name="Image 3" text:anchor-type="char" svg:x="16.925cm" svg:y="0.9cm" svg:width="3.057cm" svg:height="1.429cm" draw:z-index="3"><draw:image xlink:href="Pictures/1000000000000168000000A84FC2E9F58378CB00.jpg" xlink:type="simple" xlink:show="embed" xlink:actuate="onLoad" loext:mime-type="image/jpeg"/></draw:frame><draw:frame draw:style-name="fr1" draw:name="Image 8" text:anchor-type="char" svg:x="12.236cm" svg:y="0.91cm" svg:width="4.366cm" svg:height="0.967cm" draw:z-index="2"><draw:image xlink:href="Pictures/100000000000020400000072B3C23BBC30A301E1.jpg" xlink:type="simple" xlink:show="embed" xlink:actuate="onLoad" loext:mime-type="image/jpeg"/></draw:frame><draw:frame draw:style-name="fr1" draw:name="Image 7" text:anchor-type="char" svg:x="6.417cm" svg:y="0.854cm" svg:width="5.119cm" svg:height="1.265cm" draw:z-index="1"><draw:image xlink:href="Pictures/100000000000025B00000095F7887BD0668AD9F1.jpg" xlink:type="simple" xlink:show="embed" xlink:actuate="onLoad" loext:mime-type="image/jpeg"/></draw:frame><draw:frame draw:style-name="fr1" draw:name="Image 2" text:anchor-type="char" svg:x="1.506cm" svg:y="0.898cm" svg:width="4.487cm" svg:height="1.242cm" draw:z-index="0"><draw:image xlink:href="Pictures/1000000000000211000000926CC1CCEEFCFFABBC.jpg" xlink:type="simple" xlink:show="embed" xlink:actuate="onLoad" loext:mime-type="image/jpeg"/></draw:frame>Ajuntament d<text:span text:style-name="T3">e/d’</text:span><text:span text:style-name="T1">[...]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adornments="Normal" style:font-pitch="variable" style:font-charset="x-symbol"/>
    <style:font-face style:name="Symbol" svg:font-family="Symbol" style:font-adornments="Normal" style:font-family-generic="roman" style:font-pitch="variable" style:font-charset="x-symbol"/>
    <style:font-face style:name="Arial1" svg:font-family="Arial" style:font-family-generic="swiss"/>
    <style:font-face style:name="Courier New" svg:font-family="'Courier New'" style:font-adornments="Normal" style:font-family-generic="modern" style:font-pitch="fixed"/>
    <style:font-face style:name="Liberation Serif" svg:font-family="'Liberation Serif'" style:font-family-generic="roman" style:font-pitch="variable"/>
    <style:font-face style:name="NotoSans" svg:font-family="NotoSans" style:font-family-generic="roman" style:font-pitch="variable"/>
    <style:font-face style:name="NotoSans-Italic" svg:font-family="NotoSans-Italic" style:font-family-generic="roman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4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7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8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09T12:43:01.635000000</meta:creation-date>
    <dc:date>2026-07-20T12:51:04.365000000</dc:date>
    <meta:editing-duration>PT18M9S</meta:editing-duration>
    <meta:editing-cycles>4</meta:editing-cycles>
    <meta:generator>LibreOffice/6.1.5.2$Windows_x86 LibreOffice_project/90f8dcf33c87b3705e78202e3df5142b201bd805</meta:generator>
    <meta:document-statistic meta:table-count="0" meta:image-count="4" meta:object-count="0" meta:page-count="1" meta:paragraph-count="14" meta:word-count="185" meta:character-count="1328" meta:non-whitespace-character-count="1160"/>
  </office:meta>
</office:document-meta>
</file>